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8bb67f0da2e519578439e2191f73142.png"/>
  <manifest:file-entry manifest:media-type="image/png" manifest:full-path="Pictures/91a304c347654b77c77c972adecb00af.png"/>
  <manifest:file-entry manifest:media-type="image/png" manifest:full-path="Pictures/3eb2728bf7c74d628108166c7811ef45.png"/>
  <manifest:file-entry manifest:media-type="image/png" manifest:full-path="Pictures/cfe7992ab5324f23f214c1001fdf52fd.png"/>
  <manifest:file-entry manifest:media-type="image/png" manifest:full-path="Pictures/37544ef913e5d031be433b8ca6a63a6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puter:maj"/><text:bookmark-start text:name="__RefHeading___lancer-les-mises-a-jour-windows-a-la-main_1"/><text:bookmark-start text:name="lancer-les-mises-a-jour-windows-a-la-main"/>LANCER LES MISES A JOUR WINDOWS A LA MAIN<text:bookmark-end text:name="__RefHeading___lancer-les-mises-a-jour-windows-a-la-main_1"/><text:bookmark-end text:name="lancer-les-mises-a-jour-windows-a-la-main"/></text:h>
      <text:h text:style-name="Heading_20_2" text:outline-level="2"><text:bookmark-start text:name="__RefHeading___informations_2"/><text:bookmark-start text:name="informations"/>Informations<text:bookmark-end text:name="__RefHeading___informations_2"/><text:bookmark-end text:name="informations"/></text:h>
      <text:list text:style-name="List_20_1" text:continue-numbering="false">
        <text:list-item>
          <text:p text:style-name="List_20_1_Content_First"> ZenInterne + clients</text:p>
        </text:list-item>
        <text:list-item>
          <text:p text:style-name="List_20_1_Content"> Objectif : Lancer des mises a jour Microsoft Windows a la main</text:p>
        </text:list-item>
        <text:list-item>
          <text:p text:style-name="List_20_1_Content_Last"> Révisions :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Date          </text:p>
          </table:table-cell>
          <table:table-cell office:value-type="string" table:style-name="tableheader">
            <text:p text:style-name="Table_20_Heading"> Intervenant       </text:p>
          </table:table-cell>
          <table:table-cell office:value-type="string" table:style-name="tableheader">
            <text:p text:style-name="Table_20_Heading"> Commentaire          </text:p>
          </table:table-cell>
        </table:table-row>
        <table:table-row>
          <table:table-cell office:value-type="string" table:style-name="tablecell">
            <text:p text:style-name="tablealignleft"> 18/01/2021    </text:p>
          </table:table-cell>
          <table:table-cell office:value-type="string" table:style-name="tablecell">
            <text:p text:style-name="tablealignleft"> JPE               </text:p>
          </table:table-cell>
          <table:table-cell office:value-type="string" table:style-name="tablecell">
            <text:p text:style-name="tablealignleft"> Création             </text:p>
          </table:table-cell>
        </table:table-row>
      </table:table>
      <text:p text:style-name="Horizontal_20_Line"/>
      <text:h text:style-name="Heading_20_2" text:outline-level="2"><text:bookmark-start text:name="__RefHeading___procedure_3"/><text:bookmark-start text:name="procedure"/>Procédure<text:bookmark-end text:name="__RefHeading___procedure_3"/><text:bookmark-end text:name="procedure"/></text:h>
      <text:p text:style-name="Text_20_body">Les mises a jours ont deux objectifs principaux :</text:p>
      <text:list text:style-name="List_20_1" text:continue-numbering="false">
        <text:list-item>
          <text:p text:style-name="List_20_1_Content_First"> Mineure : apporter des fonctionnalités supplémentaires</text:p>
        </text:list-item>
        <text:list-item>
          <text:p text:style-name="List_20_1_Content_Last"> Majeure : corriger une faille ou un incident de fonctionnement</text:p>
        </text:list-item>
      </text:list>
      <text:p text:style-name="Text_20_body">Il est donc recommandé de les faire !</text:p>
      <text:p text:style-name="Text_20_body">Etape 1 : Accéder au panneau de configuration
<draw:frame draw:style-name="mediacenter" draw:name="0" text:anchor-type="paragraph" draw:z-index="0" svg:width="10.583333333333cm" svg:height="6.1668411258432cm"><draw:image xlink:href="Pictures/f8bb67f0da2e519578439e2191f73142.png" xlink:type="simple" xlink:show="embed" xlink:actuate="onLoad"/></draw:frame></text:p>
      <text:p text:style-name="Text_20_body">Il est possible que le menu soit “replié”, il faut le développer
<draw:frame draw:style-name="mediacenter" draw:name="1" text:anchor-type="paragraph" draw:z-index="1" svg:width="10.583333333333cm" svg:height="22.847873263889cm"><draw:image xlink:href="Pictures/91a304c347654b77c77c972adecb00af.png" xlink:type="simple" xlink:show="embed" xlink:actuate="onLoad"/></draw:frame></text:p>
      <text:p text:style-name="Text_20_body">Cliquer sur “Tous les paramètres”
<draw:frame draw:style-name="mediacenter" draw:name="2" text:anchor-type="paragraph" draw:z-index="2" svg:width="10.583333333333cm" svg:height="22.276427962489cm"><draw:image xlink:href="Pictures/3eb2728bf7c74d628108166c7811ef45.png" xlink:type="simple" xlink:show="embed" xlink:actuate="onLoad"/></draw:frame></text:p>
      <text:p text:style-name="Text_20_body">Accéder au mises a jour, lancer la recherche et télécharger. Il faut parfois relancer plusieurs fois de suite la procédure. 
<draw:frame draw:style-name="mediacenter" draw:name="3" text:anchor-type="paragraph" draw:z-index="3" svg:width="10.583333333333cm" svg:height="3.7611423879897cm"><draw:image xlink:href="Pictures/cfe7992ab5324f23f214c1001fdf52fd.png" xlink:type="simple" xlink:show="embed" xlink:actuate="onLoad"/></draw:frame></text:p>
      <text:p text:style-name="Text_20_body"><draw:frame draw:style-name="mediacenter" draw:name="4" text:anchor-type="paragraph" draw:z-index="4" svg:width="10.583333333333cm" svg:height="6.2019813519814cm"><draw:image xlink:href="Pictures/37544ef913e5d031be433b8ca6a63a6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puter:maj</dc:title>
  </office:meta>
</office:document-meta>
</file>