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4f18807fe204d711b8c38785af54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echec-de-la-connexion-windows"/><text:bookmark-start text:name="__RefHeading___echec-de-la-connexion-windows_1"/><text:bookmark-start text:name="echec-de-la-connexion-windows"/>échec de la connexion Windows<text:bookmark-end text:name="__RefHeading___echec-de-la-connexion-windows_1"/><text:bookmark-end text:name="echec-de-la-connexion-windows"/></text:h>
      <text:h text:style-name="Heading_20_2" text:outline-level="2"><text:bookmark-start text:name="__RefHeading___informations_2"/><text:bookmark-start text:name="informations"/>Informations<text:bookmark-end text:name="__RefHeading___informations_2"/><text:bookmark-end text:name="informations"/></text:h>
      <text:list text:style-name="List_20_1" text:continue-numbering="false">
        <text:list-item>
          <text:p text:style-name="List_20_1_Content_First"> ZenInterne</text:p>
        </text:list-item>
        <text:list-item>
          <text:p text:style-name="List_20_1_Content"> Objectif : Réparation de la connexion à une session Windows</text:p>
        </text:list-item>
        <text:list-item>
          <text:p text:style-name="List_20_1_Content"> Liens:</text:p>
        </text:list-item>
        <text:list-item>
          <text:p text:style-name="List_20_1_Content_Last"> Révisions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header">
            <text:p text:style-name="Table_20_Heading"> Intervenant       </text:p>
          </table:table-cell>
          <table:table-cell office:value-type="string" table:style-name="tableheader">
            <text:p text:style-name="Table_20_Heading"> Commentaire          </text:p>
          </table:table-cell>
        </table:table-row>
        <table:table-row>
          <table:table-cell office:value-type="string" table:style-name="tablecell">
            <text:p text:style-name="tablealignleft"> 12/01/2024    </text:p>
          </table:table-cell>
          <table:table-cell office:value-type="string" table:style-name="tablecell">
            <text:p text:style-name="tablealignleft"> NCO               </text:p>
          </table:table-cell>
          <table:table-cell office:value-type="string" table:style-name="tablecell">
            <text:p text:style-name="tablealignleft"> Création       </text:p>
          </table:table-cell>
        </table:table-row>
      </table:table>
      <text:p text:style-name="Horizontal_20_Line"/>
      <text:p text:style-name="Text_20_body">===== Le problème</text:p>
      <text:p text:style-name="Text_20_body"><draw:frame draw:style-name="media" draw:name="0" text:anchor-type="as-char" draw:z-index="0" svg:width="10.583333333333cm" svg:height="5.4127178649237cm"><draw:image xlink:href="Pictures/754f18807fe204d711b8c38785af5477.jpg" xlink:type="simple" xlink:show="embed" xlink:actuate="onLoad"/></draw:frame>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Horizontal_20_Line"/>
      <text:h text:style-name="Heading_20_2" text:outline-level="2"><text:bookmark-start text:name="__RefHeading___procedure_4"/><text:bookmark-start text:name="procedure"/>Procédure<text:bookmark-end text:name="__RefHeading___procedure_4"/><text:bookmark-end text:name="procedure"/></text:h>
      <text:p text:style-name="Text_20_body"> - se connecter à l'ordinateur avec un autre profil utilisateur disposant des droits administrateurs</text:p>
      <text:p text:style-name="Text_20_body"> - dans la base des registres, aller dans HKLM\SOFTWARE\Microsoft\Windows NT\CurrentVersion\ProfileList</text:p>
      <text:p text:style-name="Text_20_body"> - supprimer le profil actuel dont le dossier est “C:\Users\TEMP”</text:p>
      <text:p text:style-name="Text_20_body"> - supprimer l'extension “.BAK” du profil cassé</text:p>
      <text:p text:style-name="Text_20_body"> - remettre la clef “RefCount” à 0</text:p>
      <text:p text:style-name="Text_20_body"> - remettre la clef “State” à “0” ou à “100” si le compte a un profil administrateur</text:p>
      <text:p text:style-name="Text_20_body"> - fermer la session et ouvrir normalement la session qui était cass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echec-de-la-connexion-windows</dc:title>
  </office:meta>
</office:document-meta>
</file>