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5ee210b4b680133322cfcac6abf70d.png"/>
  <manifest:file-entry manifest:media-type="image/png" manifest:full-path="Pictures/cd4fac9a0bdf406ee90239a94d00e75e.png"/>
  <manifest:file-entry manifest:media-type="image/png" manifest:full-path="Pictures/b5e2110ebec287fc0bd552f86f6f8933.png"/>
  <manifest:file-entry manifest:media-type="image/png" manifest:full-path="Pictures/6314c749b0ac07f6525c4aff2ca1d3a3.png"/>
  <manifest:file-entry manifest:media-type="image/png" manifest:full-path="Pictures/9397efbb453f67ebe1473ef44f7dd4f6.png"/>
  <manifest:file-entry manifest:media-type="image/png" manifest:full-path="Pictures/c2c562c91cff31971a44aa5e7bdf43a2.png"/>
  <manifest:file-entry manifest:media-type="image/png" manifest:full-path="Pictures/42bd0bdd45e9542ff934d27fe6ec4097.png"/>
  <manifest:file-entry manifest:media-type="image/png" manifest:full-path="Pictures/99bef61608672f7059d4743d9d8197a8.png"/>
  <manifest:file-entry manifest:media-type="image/png" manifest:full-path="Pictures/29c86b70e34c1b8c1b5ad6627ef53c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1. Rendez-vous dans Ordinateur (Démarrer &gt; Ordinateur ou via l'icône Ordinateur sur le Bureau)</text:p>
      <text:p text:style-name="Text_20_body"><draw:frame draw:style-name="media" draw:name="0" text:anchor-type="as-char" draw:z-index="0" svg:width="21.166666666667cm" style:rel-width="100%" svg:height="13.278714107366cm" style:rel-height="scale"><draw:image xlink:href="Pictures/ad5ee210b4b680133322cfcac6abf70d.png" xlink:type="simple" xlink:show="embed" xlink:actuate="onLoad"/></draw:frame></text:p>
      <text:p text:style-name="Preformatted_20_Text">2. Bouton droit dans une zone libre puis Ajouter un emplacement réseau</text:p>
      <text:p text:style-name="Text_20_body"><draw:frame draw:style-name="media" draw:name="1" text:anchor-type="as-char" draw:z-index="1" svg:width="21.166666666667cm" style:rel-width="100%" svg:height="13.140644361834cm" style:rel-height="scale"><draw:image xlink:href="Pictures/cd4fac9a0bdf406ee90239a94d00e75e.png" xlink:type="simple" xlink:show="embed" xlink:actuate="onLoad"/></draw:frame></text:p>
      <text:p text:style-name="Preformatted_20_Text">3. L'assistant **Ajouter un emplacement réseau** apparaît, cliquer sur **Suivant**</text:p>
      <text:p text:style-name="Text_20_body"><draw:frame draw:style-name="media" draw:name="2" text:anchor-type="as-char" draw:z-index="2" svg:width="21.166666666667cm" style:rel-width="100%" svg:height="13.248911691542cm" style:rel-height="scale"><draw:image xlink:href="Pictures/b5e2110ebec287fc0bd552f86f6f8933.png" xlink:type="simple" xlink:show="embed" xlink:actuate="onLoad"/></draw:frame></text:p>
      <text:p text:style-name="Preformatted_20_Text">4. Sélectionner l'option **Choisissez un emplacement réseau personnalisé** puis cliquer sur **Suivant**</text:p>
      <text:p text:style-name="Text_20_body"><draw:frame draw:style-name="media" draw:name="3" text:anchor-type="as-char" draw:z-index="3" svg:width="21.166666666667cm" style:rel-width="100%" svg:height="13.181875195986cm" style:rel-height="scale"><draw:image xlink:href="Pictures/6314c749b0ac07f6525c4aff2ca1d3a3.png" xlink:type="simple" xlink:show="embed" xlink:actuate="onLoad"/></draw:frame></text:p>
      <text:p text:style-name="Text_20_body"><draw:frame draw:style-name="media" draw:name="4" text:anchor-type="as-char" draw:z-index="4" svg:width="21.166666666667cm" style:rel-width="100%" svg:height="13.096629560915cm" style:rel-height="scale"><draw:image xlink:href="Pictures/9397efbb453f67ebe1473ef44f7dd4f6.png" xlink:type="simple" xlink:show="embed" xlink:actuate="onLoad"/></draw:frame></text:p>
      <text:p text:style-name="Text_20_body"><draw:frame draw:style-name="media" draw:name="5" text:anchor-type="as-char" draw:z-index="5" svg:width="21.166666666667cm" style:rel-width="100%" svg:height="13.343339587242cm" style:rel-height="scale"><draw:image xlink:href="Pictures/c2c562c91cff31971a44aa5e7bdf43a2.png" xlink:type="simple" xlink:show="embed" xlink:actuate="onLoad"/></draw:frame></text:p>
      <text:p text:style-name="Text_20_body"><draw:frame draw:style-name="media" draw:name="6" text:anchor-type="as-char" draw:z-index="6" svg:width="21.166666666667cm" style:rel-width="100%" svg:height="13.004357298475cm" style:rel-height="scale"><draw:image xlink:href="Pictures/42bd0bdd45e9542ff934d27fe6ec4097.png" xlink:type="simple" xlink:show="embed" xlink:actuate="onLoad"/></draw:frame></text:p>
      <text:p text:style-name="Text_20_body"><draw:frame draw:style-name="media" draw:name="7" text:anchor-type="as-char" draw:z-index="7" svg:width="21.166666666667cm" style:rel-width="100%" svg:height="13.229166666667cm" style:rel-height="scale"><draw:image xlink:href="Pictures/99bef61608672f7059d4743d9d8197a8.png" xlink:type="simple" xlink:show="embed" xlink:actuate="onLoad"/></draw:frame></text:p>
      <text:p text:style-name="Text_20_body"><draw:frame draw:style-name="media" draw:name="8" text:anchor-type="as-char" draw:z-index="8" svg:width="21.166666666667cm" style:rel-width="100%" svg:height="13.945487741262cm" style:rel-height="scale"><draw:image xlink:href="Pictures/29c86b70e34c1b8c1b5ad6627ef53cd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webdav</dc:title>
  </office:meta>
</office:document-meta>
</file>