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68bfa7657fa6fd8af85e73ac7040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il:outlook_express"/><text:bookmark-start text:name="__RefHeading___configuration-mail-de-outlook-express_1"/><text:bookmark-start text:name="configuration-mail-de-outlook-express"/>Configuration Mail de Outlook Express<text:bookmark-end text:name="__RefHeading___configuration-mail-de-outlook-express_1"/><text:bookmark-end text:name="configuration-mail-de-outlook-express"/></text:h>
      <text:h text:style-name="Heading_20_3" text:outline-level="3"><text:bookmark-start text:name="__RefHeading___NoTitle_2"/><text:bookmark-start text:name="section"/>1<text:bookmark-end text:name="__RefHeading___NoTitle_2"/><text:bookmark-end text:name="section"/></text:h>
      <text:p text:style-name="Text_20_body"><draw:frame draw:style-name="media" draw:name="0" text:anchor-type="as-char" draw:z-index="0" svg:width="12.567708333333cm" svg:height="6.4822916666667cm"><draw:image xlink:href="Pictures/5968bfa7657fa6fd8af85e73ac70401d.jpg" xlink:type="simple" xlink:show="embed" xlink:actuate="onLoad"/></draw:frame></text:p>
      <text:h text:style-name="Heading_20_3" text:outline-level="3"><text:bookmark-start text:name="__RefHeading___NoTitle_3"/><text:bookmark-start text:name="section1"/>2<text:bookmark-end text:name="__RefHeading___NoTitle_3"/><text:bookmark-end text:name="section1"/></text:h>
      <text:p text:style-name="Text_20_body"><draw:frame draw:style-name="media" draw:name="1" text:anchor-type="as-char" draw:z-index="1" svg:width="" svg:rel-width="100%" svg:height="0cm"><draw:image xlink:href="/var/www/emisfr.com/httpdocs/doc/data/media/wiki/outlook_ajout_compte2.jpg" xlink:type="simple" xlink:show="embed" xlink:actuate="onLoad"/></draw:frame></text:p>
      <text:h text:style-name="Heading_20_3" text:outline-level="3"><text:bookmark-start text:name="__RefHeading___NoTitle_4"/><text:bookmark-start text:name="section2"/>3<text:bookmark-end text:name="__RefHeading___NoTitle_4"/><text:bookmark-end text:name="section2"/></text:h>
      <text:p text:style-name="Text_20_body"><draw:frame draw:style-name="media" draw:name="2" text:anchor-type="as-char" draw:z-index="2" svg:width="" svg:rel-width="100%" svg:height="0cm"><draw:image xlink:href="/var/www/emisfr.com/httpdocs/doc/data/media/wiki/outlook_ajout_compte3.jpg" xlink:type="simple" xlink:show="embed" xlink:actuate="onLoad"/></draw:frame></text:p>
      <text:h text:style-name="Heading_20_3" text:outline-level="3"><text:bookmark-start text:name="__RefHeading___NoTitle_5"/><text:bookmark-start text:name="section3"/>4<text:bookmark-end text:name="__RefHeading___NoTitle_5"/><text:bookmark-end text:name="section3"/></text:h>
      <text:p text:style-name="Text_20_body"><draw:frame draw:style-name="media" draw:name="3" text:anchor-type="as-char" draw:z-index="3" svg:width="" svg:rel-width="100%" svg:height="0cm"><draw:image xlink:href="/var/www/emisfr.com/httpdocs/doc/data/media/wiki/outlook_ajout_compte4.jpg" xlink:type="simple" xlink:show="embed" xlink:actuate="onLoad"/></draw:frame></text:p>
      <text:h text:style-name="Heading_20_3" text:outline-level="3"><text:bookmark-start text:name="__RefHeading___NoTitle_6"/><text:bookmark-start text:name="section4"/>5<text:bookmark-end text:name="__RefHeading___NoTitle_6"/><text:bookmark-end text:name="section4"/></text:h>
      <text:p text:style-name="Text_20_body">le domaine correspond à votre nom de site sans les www :</text:p>
      <text:p text:style-name="Text_20_body">exemple <text:a xlink:type="simple" xlink:href="http://www.mondomaine.fr" text:style-name="Internet_20_link" text:visited-style-name="Visited_20_Internet_20_Link">www.mondomaine.fr</text:a> sera mondomaine.fr</text:p>
      <text:p text:style-name="Text_20_body">on aura donc mail.cielbleu.fr</text:p>
      <text:p text:style-name="Text_20_body"><draw:frame draw:style-name="media" draw:name="4" text:anchor-type="as-char" draw:z-index="4" svg:width="" svg:rel-width="100%" svg:height="0cm"><draw:image xlink:href="/var/www/emisfr.com/httpdocs/doc/data/media/wiki/outlook_ajout_compte6.jpg" xlink:type="simple" xlink:show="embed" xlink:actuate="onLoad"/></draw:frame></text:p>
      <text:h text:style-name="Heading_20_3" text:outline-level="3"><text:bookmark-start text:name="__RefHeading___NoTitle_7"/><text:bookmark-start text:name="section5"/>6<text:bookmark-end text:name="__RefHeading___NoTitle_7"/><text:bookmark-end text:name="section5"/></text:h>
      <text:p text:style-name="Text_20_body">le nom du compte est l'adresse email entière</text:p>
      <text:p text:style-name="Text_20_body"><draw:frame draw:style-name="media" draw:name="5" text:anchor-type="as-char" draw:z-index="5" svg:width="" svg:rel-width="100%" svg:height="0cm"><draw:image xlink:href="/var/www/emisfr.com/httpdocs/doc/data/media/wiki/outlook_ajout_compte7.jpg" xlink:type="simple" xlink:show="embed" xlink:actuate="onLoad"/></draw:frame></text:p>
      <text:h text:style-name="Heading_20_3" text:outline-level="3"><text:bookmark-start text:name="__RefHeading___NoTitle_8"/><text:bookmark-start text:name="section6"/>7<text:bookmark-end text:name="__RefHeading___NoTitle_8"/><text:bookmark-end text:name="section6"/></text:h>
      <text:p text:style-name="Text_20_body"><draw:frame draw:style-name="media" draw:name="6" text:anchor-type="as-char" draw:z-index="6" svg:width="" svg:rel-width="100%" svg:height="0cm"><draw:image xlink:href="/var/www/emisfr.com/httpdocs/doc/data/media/wiki/outlook_ajout_compte8fin.jpg" xlink:type="simple" xlink:show="embed" xlink:actuate="onLoad"/></draw:frame></text:p>
      <text:h text:style-name="Heading_20_3" text:outline-level="3"><text:bookmark-start text:name="__RefHeading___NoTitle_9"/><text:bookmark-start text:name="section7"/>8<text:bookmark-end text:name="__RefHeading___NoTitle_9"/><text:bookmark-end text:name="section7"/></text:h>
      <text:p text:style-name="Text_20_body">- retourner dans le menu <text:span text:style-name="Strong_20_Emphasis">Outil</text:span> puis → <text:span text:style-name="Strong_20_Emphasis">Comptes</text:span></text:p>
      <text:p text:style-name="Text_20_body">- Selectionnez le compte que vous venez d'ajouter dans la liste</text:p>
      <text:p text:style-name="Text_20_body">- Cliquez sur <text:span text:style-name="Strong_20_Emphasis">Propriétés</text:span></text:p>
      <text:p text:style-name="Text_20_body">- Cocher <text:span text:style-name="Strong_20_Emphasis">Mon serveur requiert une authentification</text:span></text:p>
      <text:p text:style-name="Text_20_body">- Paramètres doit devenir noir, mais pas besoin de cliquer dessus.</text:p>
      <text:p text:style-name="Text_20_body"><draw:frame draw:style-name="media" draw:name="7" text:anchor-type="as-char" draw:z-index="7" svg:width="" svg:rel-width="100%" svg:height="0cm"><draw:image xlink:href="/var/www/emisfr.com/httpdocs/doc/data/media/wiki/outlook_conservmsg.jpg" xlink:type="simple" xlink:show="embed" xlink:actuate="onLoad"/></draw:frame></text:p>
      <text:h text:style-name="Heading_20_3" text:outline-level="3"><text:bookmark-start text:name="__RefHeading___NoTitle_10"/><text:bookmark-start text:name="section8"/>9<text:bookmark-end text:name="__RefHeading___NoTitle_10"/><text:bookmark-end text:name="section8"/></text:h>
      <text:p text:style-name="Text_20_body">- Cochez <text:span text:style-name="Strong_20_Emphasis">Conserver une copie des messages sur le serveur</text:span></text:p>
      <text:p text:style-name="Text_20_body">- Cochez <text:span text:style-name="Strong_20_Emphasis">Supprimer du serveur après 5 jours</text:span></text:p>
      <text:p text:style-name="Text_20_body"><draw:frame draw:style-name="media" draw:name="8" text:anchor-type="as-char" draw:z-index="8" svg:width="" svg:rel-width="100%" svg:height="0cm"><draw:image xlink:href="/var/www/emisfr.com/httpdocs/doc/data/media/wiki/outlook_modif_compte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outlook_express</dc:title>
  </office:meta>
</office:document-meta>
</file>