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4e47c84729933d299a1a42cbab6cfa.jpg"/>
  <manifest:file-entry manifest:media-type="image/jpeg" manifest:full-path="Pictures/f4539ad1f3f29334444d5e7952e625fd.jpg"/>
  <manifest:file-entry manifest:media-type="image/jpeg" manifest:full-path="Pictures/fa4b7fbefb967104f4f69cb610c3cb1c.jpg"/>
  <manifest:file-entry manifest:media-type="image/jpeg" manifest:full-path="Pictures/1cb6885c961a06b68e9b8d3f53343794.jpg"/>
  <manifest:file-entry manifest:media-type="image/jpeg" manifest:full-path="Pictures/e44ee47af552a2ab9aea6dac40001464.jpg"/>
  <manifest:file-entry manifest:media-type="image/jpeg" manifest:full-path="Pictures/3cc64c1654a02df5c6af6a777e5871f3.jpg"/>
  <manifest:file-entry manifest:media-type="image/jpeg" manifest:full-path="Pictures/7f3fd8b7ee77ceeea17430c2ec36bf1c.jpg"/>
  <manifest:file-entry manifest:media-type="image/jpeg" manifest:full-path="Pictures/bad64f6354535edf3157fa1889e72eb3.jpg"/>
  <manifest:file-entry manifest:media-type="image/jpeg" manifest:full-path="Pictures/e7556682a20e8b604919a90fbdc821d2.jpg"/>
  <manifest:file-entry manifest:media-type="image/jpeg" manifest:full-path="Pictures/1fa498dcd9852fe2ee64dccb99a8022e.jpg"/>
  <manifest:file-entry manifest:media-type="image/jpeg" manifest:full-path="Pictures/60f403d070d2335c99338e14fa524519.jpg"/>
  <manifest:file-entry manifest:media-type="image/jpeg" manifest:full-path="Pictures/6fc0335331ae7f07249a345f0b2195bc.jpg"/>
  <manifest:file-entry manifest:media-type="image/jpeg" manifest:full-path="Pictures/785458a95b9dc4b1e037cdd6d44cf5ee.jpg"/>
  <manifest:file-entry manifest:media-type="image/jpeg" manifest:full-path="Pictures/4ee47310e9d69da513164ed7051958a9.jpg"/>
  <manifest:file-entry manifest:media-type="image/jpeg" manifest:full-path="Pictures/15cf6f36d390ced66cb0f440c24b52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il:thunderbird24"/><text:bookmark-start text:name="__RefHeading___en-cours-de-redaction_1"/><text:bookmark-start text:name="en-cours-de-redaction"/>!! en cours de rédaction !!<text:bookmark-end text:name="__RefHeading___en-cours-de-redaction_1"/><text:bookmark-end text:name="en-cours-de-redaction"/></text:h>
      <text:h text:style-name="Heading_20_3" text:outline-level="3"><text:bookmark-start text:name="__RefHeading___configuration-du-client-mail-mozilla-thunderbird_2"/><text:bookmark-start text:name="configuration-du-client-mail-mozilla-thunderbird"/>Configuration du client mail Mozilla Thunderbird<text:bookmark-end text:name="__RefHeading___configuration-du-client-mail-mozilla-thunderbird_2"/><text:bookmark-end text:name="configuration-du-client-mail-mozilla-thunderbird"/></text:h>
      <text:h text:style-name="Heading_20_3" text:outline-level="3"><text:bookmark-start text:name="__RefHeading___telecharger-et-installer-le-logiciel_3"/><text:bookmark-start text:name="telecharger-et-installer-le-logiciel"/>1. Télécharger et installer le logiciel<text:bookmark-end text:name="__RefHeading___telecharger-et-installer-le-logiciel_3"/><text:bookmark-end text:name="telecharger-et-installer-le-logiciel"/></text:h>
      <text:p text:style-name="Text_20_body"><draw:frame draw:style-name="media" draw:name="0" text:anchor-type="as-char" draw:z-index="0" svg:width="17.197916666667cm" style:rel-width="100%" svg:height="9.2604166666667cm" style:rel-height="scale"><draw:image xlink:href="Pictures/184e47c84729933d299a1a42cbab6cfa.jpg" xlink:type="simple" xlink:show="embed" xlink:actuate="onLoad"/></draw:frame> <text:line-break/></text:p>
      <text:h text:style-name="Heading_20_3" text:outline-level="3"><text:bookmark-start text:name="__RefHeading___integration-systeme_4"/><text:bookmark-start text:name="integration-systeme"/>2. Intégration système<text:bookmark-end text:name="__RefHeading___integration-systeme_4"/><text:bookmark-end text:name="integration-systeme"/></text:h>
      <text:p text:style-name="Text_20_body"><draw:frame draw:style-name="media" draw:name="1" text:anchor-type="as-char" draw:z-index="1" svg:width="21.166666666667cm" style:rel-width="100%" svg:height="15.875cm" style:rel-height="scale"><draw:image xlink:href="Pictures/f4539ad1f3f29334444d5e7952e625fd.jpg" xlink:type="simple" xlink:show="embed" xlink:actuate="onLoad"/></draw:frame> <text:line-break/>
Au démarrage de Thunderbird, une fenêtre apparait pour l'intégration du système. <text:line-break/>
Décocher “Toujours effectuer cette vérification au démarrage de Thunderbird” et cliquer sur “Définir par défaut” afin que vos mails soient toujours lus avec le logiciel</text:p>
      <text:h text:style-name="Heading_20_3" text:outline-level="3"><text:bookmark-start text:name="__RefHeading___creation-compte_5"/><text:bookmark-start text:name="creation-compte"/>3. Création compte<text:bookmark-end text:name="__RefHeading___creation-compte_5"/><text:bookmark-end text:name="creation-compte"/></text:h>
      <text:p text:style-name="Text_20_body"><draw:frame draw:style-name="media" draw:name="2" text:anchor-type="as-char" draw:z-index="2" svg:width="21.166666666667cm" style:rel-width="100%" svg:height="15.028333333333cm" style:rel-height="scale"><draw:image xlink:href="Pictures/fa4b7fbefb967104f4f69cb610c3cb1c.jpg" xlink:type="simple" xlink:show="embed" xlink:actuate="onLoad"/></draw:frame> <text:line-break/>
Une fenêtre apparait “Bienvenue sur Thunderbird” <text:line-break/>
Cliquer sur “Passer cette étape et utiliser mon adresse existante”</text:p>
      <text:p text:style-name="Horizontal_20_Line"/>
      <text:p text:style-name="Text_20_body"><draw:frame draw:style-name="media" draw:name="3" text:anchor-type="as-char" draw:z-index="3" svg:width="21.166666666667cm" style:rel-width="100%" svg:height="14.975416666667cm" style:rel-height="scale"><draw:image xlink:href="Pictures/1cb6885c961a06b68e9b8d3f53343794.jpg" xlink:type="simple" xlink:show="embed" xlink:actuate="onLoad"/></draw:frame> <text:line-break/></text:p>
      <text:list text:style-name="List_20_1" text:continue-numbering="false">
        <text:list-item>
          <text:p text:style-name="List_20_1_Content_First"> Vos nom et prénom</text:p>
        </text:list-item>
        <text:list-item>
          <text:p text:style-name="List_20_1_Content"> Adresse électronique : <text:span text:style-name="Strong_20_Emphasis">utilisateur@domaine.ext</text:span></text:p>
        </text:list-item>
        <text:list-item>
          <text:p text:style-name="List_20_1_Content"> Mot de passe</text:p>
        </text:list-item>
        <text:list-item>
          <text:p text:style-name="List_20_1_Content_Last"> Cocher “retenir le mot de passe”</text:p>
        </text:list-item>
      </text:list>
      <text:p text:style-name="Text_20_body">Cliquez sur “continuer” <text:line-break/>
Le logiciel devrait automatiquement trouver les serveurs de mails entrant et sortant. <text:line-break/></text:p>
      <text:p text:style-name="Horizontal_20_Line"/>
      <text:p text:style-name="Text_20_body">Cliquez alors sur “Configuration manuelle” <text:line-break/>
<draw:frame draw:style-name="media" draw:name="4" text:anchor-type="as-char" draw:z-index="4" svg:width="21.166666666667cm" style:rel-width="100%" svg:height="14.869583333333cm" style:rel-height="scale"><draw:image xlink:href="Pictures/e44ee47af552a2ab9aea6dac40001464.jpg" xlink:type="simple" xlink:show="embed" xlink:actuate="onLoad"/></draw:frame> <text:line-break/><text:line-break/></text:p>
      <text:list text:style-name="List_20_1" text:continue-numbering="false">
        <text:list-item>
          <text:p text:style-name="List_20_1_Content_First"> Serveur entrant : IMAP pour un hébergement dédié, POP pour un hébergement mutualisé, (si votre compte est déjà configuré en IMAP laisser le ainsi) <text:line-break/></text:p>
        </text:list-item>
        <text:list-item>
          <text:p text:style-name="List_20_1_Content"> Nom d'hôte du serveur : <text:span text:style-name="Strong_20_Emphasis">mail.domaine.ext</text:span></text:p>
        </text:list-item>
        <text:list-item>
          <text:p text:style-name="List_20_1_Content"> Ports : ne rien toucher</text:p>
        </text:list-item>
        <text:list-item>
          <text:p text:style-name="List_20_1_Content"> SSL : sélectionner “Aucune”</text:p>
        </text:list-item>
        <text:list-item>
          <text:p text:style-name="List_20_1_Content_Last"> Authentification : sélectionner “Mot de passe normal”</text:p>
        </text:list-item>
      </text:list>
      <text:p text:style-name="Text_20_body">Cliquez sur “Re-tester”. Il se peut qu'un ajustement se fasse et que des champs soient modifiés. Laisser tel quel et cliquez sur “terminé” <text:line-break/>
<draw:frame draw:style-name="media" draw:name="5" text:anchor-type="as-char" draw:z-index="5" svg:width="21.166666666667cm" style:rel-width="100%" svg:height="14.948958333333cm" style:rel-height="scale"><draw:image xlink:href="Pictures/3cc64c1654a02df5c6af6a777e5871f3.jpg" xlink:type="simple" xlink:show="embed" xlink:actuate="onLoad"/></draw:frame> <text:line-break/></text:p>
      <text:h text:style-name="Heading_20_3" text:outline-level="3"><text:bookmark-start text:name="__RefHeading___exception-securite_6"/><text:bookmark-start text:name="exception-securite"/>4. Exception sécurité<text:bookmark-end text:name="__RefHeading___exception-securite_6"/><text:bookmark-end text:name="exception-securite"/></text:h>
      <text:p text:style-name="Text_20_body"><draw:frame draw:style-name="media" draw:name="6" text:anchor-type="as-char" draw:z-index="6" svg:width="21.166666666667cm" style:rel-width="100%" svg:height="15.028333333333cm" style:rel-height="scale"><draw:image xlink:href="Pictures/7f3fd8b7ee77ceeea17430c2ec36bf1c.jpg" xlink:type="simple" xlink:show="embed" xlink:actuate="onLoad"/></draw:frame><text:line-break/>
Une fenêtre peut apparaitre concernant le chiffrement. <text:line-break/>
Cocher “Je comprend les risques” et cliquez sur “Terminé”</text:p>
      <text:h text:style-name="Heading_20_3" text:outline-level="3"><text:bookmark-start text:name="__RefHeading___telechargement-des-messages_7"/><text:bookmark-start text:name="telechargement-des-messages"/>5. Téléchargement des messages<text:bookmark-end text:name="__RefHeading___telechargement-des-messages_7"/><text:bookmark-end text:name="telechargement-des-messages"/></text:h>
      <text:p text:style-name="Text_20_body"><draw:frame draw:style-name="media" draw:name="7" text:anchor-type="as-char" draw:z-index="7" svg:width="21.166666666667cm" style:rel-width="100%" svg:height="15.08125cm" style:rel-height="scale"><draw:image xlink:href="Pictures/bad64f6354535edf3157fa1889e72eb3.jpg" xlink:type="simple" xlink:show="embed" xlink:actuate="onLoad"/></draw:frame><text:line-break/>
Vos mails vont être téléchargées, cette opération peut prendre plusieurs minutes selon la taille de votre boite mail.</text:p>
      <text:h text:style-name="Heading_20_3" text:outline-level="3"><text:bookmark-start text:name="__RefHeading___installation-du-module-pour-les-agendas_8"/><text:bookmark-start text:name="installation-du-module-pour-les-agendas"/>6. Installation du module pour les agendas<text:bookmark-end text:name="__RefHeading___installation-du-module-pour-les-agendas_8"/><text:bookmark-end text:name="installation-du-module-pour-les-agendas"/></text:h>
      <text:p text:style-name="Text_20_body">Si vous le souhaitez, vous pouvez installer le module Lightning afin de gérer vos agendas. <text:line-break/>
Il se peut que la barre de menus soit cachée, faites un clic droit en haut du logiciel et sélectionner “barre de menus” <text:line-break/>
<text:span text:style-name="Strong_20_Emphasis">Outil</text:span> → <text:span text:style-name="Strong_20_Emphasis">Modules complémentaires</text:span> <text:line-break/>
Rechercher “lightning” dans la barre de recherche et installer le premier module (Lightning : gérer vos emplois du temps…)
“Redémarrer Thunderbird”</text:p>
      <text:p text:style-name="Horizontal_20_Line"/>
      <text:p text:style-name="Text_20_body"><text:span text:style-name="Strong_20_Emphasis">Evènements et tâches</text:span> → <text:span text:style-name="Strong_20_Emphasis">Agenda</text:span> <text:line-break/>
Demander à un administrateur d'Emisfr de vous rajouter vos agendas si vous ne connaissez pas les adresses exactes. (Idem pour les carnet d'adresses)</text:p>
      <text:h text:style-name="Heading_20_3" text:outline-level="3"><text:bookmark-start text:name="__RefHeading___ajout-d-une-signature_9"/><text:bookmark-start text:name="ajout-d-une-signature"/>7. Ajout d'une signature<text:bookmark-end text:name="__RefHeading___ajout-d-une-signature_9"/><text:bookmark-end text:name="ajout-d-une-signature"/></text:h>
      <text:p text:style-name="Text_20_body"><draw:frame draw:style-name="media" draw:name="8" text:anchor-type="as-char" draw:z-index="8" svg:width="21.166666666667cm" style:rel-width="100%" svg:height="15.08125cm" style:rel-height="scale"><draw:image xlink:href="Pictures/e7556682a20e8b604919a90fbdc821d2.jpg" xlink:type="simple" xlink:show="embed" xlink:actuate="onLoad"/></draw:frame><text:line-break/>
<text:span text:style-name="Strong_20_Emphasis">Outils</text:span> → <text:span text:style-name="Strong_20_Emphasis">Paramètres des comptes</text:span> <text:line-break/>
Sur linux : <text:span text:style-name="Strong_20_Emphasis">Édition</text:span> → <text:span text:style-name="Strong_20_Emphasis">Paramètres des comptes</text:span> <text:line-break/></text:p>
      <text:p text:style-name="Horizontal_20_Line"/>
      <text:p text:style-name="Text_20_body"><draw:frame draw:style-name="media" draw:name="9" text:anchor-type="as-char" draw:z-index="9" svg:width="21.166666666667cm" style:rel-width="100%" svg:height="16.880416666667cm" style:rel-height="scale"><draw:image xlink:href="Pictures/1fa498dcd9852fe2ee64dccb99a8022e.jpg" xlink:type="simple" xlink:show="embed" xlink:actuate="onLoad"/></draw:frame><text:line-break/>
“Gérer les identités” <text:line-break/>
<text:line-break/></text:p>
      <text:p text:style-name="Horizontal_20_Line"/>
      <text:p text:style-name="Text_20_body"><draw:frame draw:style-name="media" draw:name="10" text:anchor-type="as-char" draw:z-index="10" svg:width="20.690416666667cm" style:rel-width="100%" svg:height="16.615833333333cm" style:rel-height="scale"><draw:image xlink:href="Pictures/60f403d070d2335c99338e14fa524519.jpg" xlink:type="simple" xlink:show="embed" xlink:actuate="onLoad"/></draw:frame><text:line-break/>
“Ajouter”</text:p>
      <text:list text:style-name="List_20_1" text:continue-numbering="false">
        <text:list-item>
          <text:p text:style-name="List_20_1_Content_First"> Nom</text:p>
        </text:list-item>
        <text:list-item>
          <text:p text:style-name="List_20_1_Content"> Adresse électronique</text:p>
        </text:list-item>
        <text:list-item>
          <text:p text:style-name="List_20_1_Content"> Adresse pour la réponse</text:p>
        </text:list-item>
        <text:list-item>
          <text:p text:style-name="List_20_1_Content_Last"> Création d'une signature</text:p>
        </text:list-item>
      </text:list>
      <text:p text:style-name="Text_20_body">—-
<draw:frame draw:style-name="media" draw:name="11" text:anchor-type="as-char" draw:z-index="11" svg:width="20.716875cm" style:rel-width="100%" svg:height="16.959791666667cm" style:rel-height="scale"><draw:image xlink:href="Pictures/6fc0335331ae7f07249a345f0b2195bc.jpg" xlink:type="simple" xlink:show="embed" xlink:actuate="onLoad"/></draw:frame><text:line-break/>
Vous pouvez saisir un texte, ou rajouter un fichier html, pdf .. en cliquant sur “Apposer la signature à partir d'un fichier (texte, HTML ou images) et sélectionner votre fichier “Choisir..”
“OK”<text:line-break/></text:p>
      <text:p text:style-name="Horizontal_20_Line"/>
      <text:p text:style-name="Text_20_body"><draw:frame draw:style-name="media" draw:name="12" text:anchor-type="as-char" draw:z-index="12" svg:width="20.769791666667cm" style:rel-width="100%" svg:height="16.589375cm" style:rel-height="scale"><draw:image xlink:href="Pictures/785458a95b9dc4b1e037cdd6d44cf5ee.jpg" xlink:type="simple" xlink:show="embed" xlink:actuate="onLoad"/></draw:frame><text:line-break/>
La nouvelle identité devrait apparaitre. Vous pouvez modifier l'identité par défaut en la sélectionnant et en cliquant sur “Définir par défaut”</text:p>
      <text:p text:style-name="Horizontal_20_Line"/>
      <text:p text:style-name="Text_20_body">Lors de la rédaction d'un nouveau message “Écrire”, vous pouvez alors sélectionner votre identité dans la case “Expéditeur”, la signature s'ajustera alors en fonction.
<draw:frame draw:style-name="media" draw:name="13" text:anchor-type="as-char" draw:z-index="13" svg:width="21.166666666667cm" style:rel-width="100%" svg:height="15.028333333333cm" style:rel-height="scale"><draw:image xlink:href="Pictures/4ee47310e9d69da513164ed7051958a9.jpg" xlink:type="simple" xlink:show="embed" xlink:actuate="onLoad"/></draw:frame><text:line-break/></text:p>
      <text:p text:style-name="Horizontal_20_Line"/>
      <text:p text:style-name="Text_20_body"><draw:frame draw:style-name="media" draw:name="14" text:anchor-type="as-char" draw:z-index="14" svg:width="21.166666666667cm" style:rel-width="100%" svg:height="14.948958333333cm" style:rel-height="scale"><draw:image xlink:href="Pictures/15cf6f36d390ced66cb0f440c24b52db.jp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thunderbird24</dc:title>
  </office:meta>
</office:document-meta>
</file>