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9bf582e800a1b609f26b888f15cc2e.jpg"/>
  <manifest:file-entry manifest:media-type="image/jpeg" manifest:full-path="Pictures/893c4e590c883b023a6a4b7d8be370cf.jpg"/>
  <manifest:file-entry manifest:media-type="image/jpeg" manifest:full-path="Pictures/9d2d42aeb0db233d55bba147e710a92f.jpg"/>
  <manifest:file-entry manifest:media-type="image/jpeg" manifest:full-path="Pictures/66822de7506cda5d99d16df5c8a8a5d8.jpg"/>
  <manifest:file-entry manifest:media-type="image/jpeg" manifest:full-path="Pictures/cfa778e943857ad380de17acf9b7941f.jpg"/>
  <manifest:file-entry manifest:media-type="image/jpeg" manifest:full-path="Pictures/e015a331c270cc930c58b578c1365490.jpg"/>
  <manifest:file-entry manifest:media-type="image/jpeg" manifest:full-path="Pictures/f0d84aabeb7b6802b3b3c314dbe0d908.jpg"/>
  <manifest:file-entry manifest:media-type="image/png" manifest:full-path="Pictures/635ac481f2177ee6d643439a7dda3be8.png"/>
  <manifest:file-entry manifest:media-type="image/jpeg" manifest:full-path="Pictures/431c2e1296a281be0b8cec38029c856a.jpg"/>
  <manifest:file-entry manifest:media-type="image/jpeg" manifest:full-path="Pictures/04cf4479f3b65a7d51b37938eb32f598.jpg"/>
  <manifest:file-entry manifest:media-type="image/jpeg" manifest:full-path="Pictures/183f3b2e7cd4e861ebb74c1201e64a1b.jpg"/>
  <manifest:file-entry manifest:media-type="image/jpeg" manifest:full-path="Pictures/821d27226bafbece16b90cfadf2bd7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ios:activesync"/><text:bookmark-start text:name="__RefHeading___en-cours-de-redaction_1"/><text:bookmark-start text:name="en-cours-de-redaction"/>---------------- En cours de rédaction ----------------<text:bookmark-end text:name="__RefHeading___en-cours-de-redaction_1"/><text:bookmark-end text:name="en-cours-de-redaction"/></text:h>
      <text:p text:style-name="Text_20_body"><text:line-break/>
<text:line-break/></text:p>
      <text:h text:style-name="Heading_20_2" text:outline-level="2"><text:bookmark-start text:name="__RefHeading___parametrer-un-compte-activesync-sur-appareil-mobile-ios_2"/><text:bookmark-start text:name="parametrer-un-compte-activesync-sur-appareil-mobile-ios"/>Paramétrer un compte ActiveSync sur appareil mobile IOS<text:bookmark-end text:name="__RefHeading___parametrer-un-compte-activesync-sur-appareil-mobile-ios_2"/><text:bookmark-end text:name="parametrer-un-compte-activesync-sur-appareil-mobile-ios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pies d'écrans et menus sur les téléphones peuvent varier légèrement en fonction des constructeurs et des modèles, en cas de doute n'hésitez pas à nous contacter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réaliser cette procédure il faut que votre appareil soit connecté à Internet, vérifiez bien la connexion avant de démarrer (surfez sur plusieurs pages par exemple)</text:p></table:table-cell></table:table-row></table:table></draw:text-box></draw:frame></text:p>
      <text:list text:style-name="Numbering_20_1" text:continue-numbering="false">
        <text:list-item>
          <text:p text:style-name="Numbering_20_1_Content_First"> Allez sur l'écran d'accueil de votre téléphone et ouvrez le menu <text:span text:style-name="Strong_20_Emphasis">Réglages</text:span><text:line-break/><draw:frame draw:style-name="media" draw:name="0" text:anchor-type="as-char" draw:z-index="0" svg:width="7.9375cm" svg:height="14.102291666667cm"><draw:image xlink:href="Pictures/6d9bf582e800a1b609f26b888f15cc2e.jpg" xlink:type="simple" xlink:show="embed" xlink:actuate="onLoad"/></draw:frame> <text:line-break/></text:p>
        </text:list-item>
        <text:list-item>
          <text:p text:style-name="Numbering_20_1_Content"> Menu <text:span text:style-name="Strong_20_Emphasis">Mail, Contacts, Calendrier</text:span><text:line-break/><draw:frame draw:style-name="media" draw:name="1" text:anchor-type="as-char" draw:z-index="1" svg:width="7.9375cm" svg:height="14.102291666667cm"><draw:image xlink:href="Pictures/893c4e590c883b023a6a4b7d8be370cf.jpg" xlink:type="simple" xlink:show="embed" xlink:actuate="onLoad"/></draw:frame> <text:line-break/></text:p>
        </text:list-item>
        <text:list-item>
          <text:p text:style-name="Numbering_20_1_Content"> Dans la liste des comptes, <text:span text:style-name="Strong_20_Emphasis">Ajouter un compte</text:span> <text:line-break/><draw:frame draw:style-name="media" draw:name="2" text:anchor-type="as-char" draw:z-index="2" svg:width="7.9375cm" svg:height="14.102291666667cm"><draw:image xlink:href="Pictures/9d2d42aeb0db233d55bba147e710a92f.jpg" xlink:type="simple" xlink:show="embed" xlink:actuate="onLoad"/></draw:frame> <text:line-break/></text:p>
        </text:list-item>
        <text:list-item>
          <text:p text:style-name="Numbering_20_1_Content"> Sélectionnez <text:span text:style-name="Strong_20_Emphasis">Exchange</text:span> <text:line-break/><draw:frame draw:style-name="media" draw:name="3" text:anchor-type="as-char" draw:z-index="3" svg:width="7.9375cm" svg:height="14.102291666667cm"><draw:image xlink:href="Pictures/66822de7506cda5d99d16df5c8a8a5d8.jpg" xlink:type="simple" xlink:show="embed" xlink:actuate="onLoad"/></draw:frame> <text:line-break/></text:p>
        </text:list-item>
        <text:list-item>
          <text:p text:style-name="Numbering_20_1_Content"> Saisir votre <text:span text:style-name="Strong_20_Emphasis">adresse email complète</text:span> et votre <text:span text:style-name="Strong_20_Emphasis">mot de passe</text:span>. <text:line-break/>Dans description, mettez un nom afin de différencier ce compte d'autres comptes mails par exemple. <text:line-break/><draw:frame draw:style-name="media" draw:name="4" text:anchor-type="as-char" draw:z-index="4" svg:width="7.9375cm" svg:height="14.102291666667cm"><draw:image xlink:href="Pictures/cfa778e943857ad380de17acf9b7941f.jpg" xlink:type="simple" xlink:show="embed" xlink:actuate="onLoad"/></draw:frame></text:p>
        </text:list-item>
        <text:list-item>
          <text:p text:style-name="Numbering_20_1_Content"> Il est possible d'avoir une alerte concernant la vérification du serveur. Cliquez sur <text:span text:style-name="Strong_20_Emphasis">Continuer</text:span> <text:line-break/><draw:frame draw:style-name="media" draw:name="5" text:anchor-type="as-char" draw:z-index="5" svg:width="7.9375cm" svg:height="14.102291666667cm"><draw:image xlink:href="Pictures/e015a331c270cc930c58b578c1365490.jpg" xlink:type="simple" xlink:show="embed" xlink:actuate="onLoad"/></draw:frame></text:p>
        </text:list-item>
        <text:list-item>
          <text:p text:style-name="Numbering_20_1_Content"> Après la première vérification, il vous sera demandé de saisir l'adresse du serveur sous la forme <text:span text:style-name="Strong_20_Emphasis">mail.domaine.com</text:span> où domaine.com est remplacé par la partie après le @ de votre adresse e-mail. <text:line-break/>Dans l'adresse et le nom d'utilisateur, veuillez à bien saisir <text:span text:style-name="Strong_20_Emphasis">votre adresse e-mail complète</text:span> <draw:frame draw:style-name="media" draw:name="6" text:anchor-type="as-char" draw:z-index="6" svg:width="7.9375cm" svg:height="14.102291666667cm"><draw:image xlink:href="Pictures/f0d84aabeb7b6802b3b3c314dbe0d908.jpg" xlink:type="simple" xlink:show="embed" xlink:actuate="onLoad"/></draw:frame></text:p>
        </text:list-item>
        <text:list-item>
          <text:p text:style-name="Numbering_20_1_Content"> Choisissez les éléments à synchroniser pour cliquez sur <text:span text:style-name="Strong_20_Emphasis">Enregistrer</text:span> <text:line-break/><draw:frame draw:style-name="media" draw:name="7" text:anchor-type="as-char" draw:z-index="7" svg:width="7.9375cm" svg:height="14.102291666667cm"><draw:image xlink:href="Pictures/635ac481f2177ee6d643439a7dda3be8.png" xlink:type="simple" xlink:show="embed" xlink:actuate="onLoad"/></draw:frame></text:p>
        </text:list-item>
        <text:list-item>
          <text:p text:style-name="Numbering_20_1_Content"> Ce nouveau compte devrait alors bien apparaitre dans <text:span text:style-name="Strong_20_Emphasis">la liste de vos comptes</text:span>.<text:line-break/><draw:frame draw:style-name="media" draw:name="8" text:anchor-type="as-char" draw:z-index="8" svg:width="7.9375cm" svg:height="14.102291666667cm"><draw:image xlink:href="Pictures/431c2e1296a281be0b8cec38029c856a.jpg" xlink:type="simple" xlink:show="embed" xlink:actuate="onLoad"/></draw:frame></text:p>
        </text:list-item>
        <text:list-item>
          <text:p text:style-name="Numbering_20_1_Content"> Si vous y accédez, vous pourrez choisir de nouveau <text:span text:style-name="Strong_20_Emphasis">les éléments à synchroniser</text:span> <text:line-break/><draw:frame draw:style-name="media" draw:name="9" text:anchor-type="as-char" draw:z-index="9" svg:width="7.9375cm" svg:height="14.102291666667cm"><draw:image xlink:href="Pictures/04cf4479f3b65a7d51b37938eb32f598.jpg" xlink:type="simple" xlink:show="embed" xlink:actuate="onLoad"/></draw:frame></text:p>
        </text:list-item>
        <text:list-item>
          <text:p text:style-name="Numbering_20_1_Content"> mais également <text:span text:style-name="Strong_20_Emphasis">l'intervalle de temps</text:span> des emails à synchroniser <text:line-break/><draw:frame draw:style-name="media" draw:name="10" text:anchor-type="as-char" draw:z-index="10" svg:width="7.9375cm" svg:height="14.102291666667cm"><draw:image xlink:href="Pictures/183f3b2e7cd4e861ebb74c1201e64a1b.jpg" xlink:type="simple" xlink:show="embed" xlink:actuate="onLoad"/></draw:frame><draw:frame draw:style-name="media" draw:name="11" text:anchor-type="as-char" draw:z-index="11" svg:width="7.9375cm" svg:height="14.102291666667cm"><draw:image xlink:href="Pictures/821d27226bafbece16b90cfadf2bd779.jpg" xlink:type="simple" xlink:show="embed" xlink:actuate="onLoad"/></draw:frame></text:p>
        </text:list-item>
        <text:list-item>
          <text:p text:style-name="Numbering_20_1_Content_Last">  La synchronisation va débuter, selon le débit et le nombre d'objets à synchroniser <text:span text:style-name="underline">cela peut prendre plusieurs minutes voire heures</text:span>, soyez pati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ios:activesync</dc:title>
  </office:meta>
</office:document-meta>
</file>