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d9bf582e800a1b609f26b888f15cc2e.jpg"/>
  <manifest:file-entry manifest:media-type="image/jpeg" manifest:full-path="Pictures/893c4e590c883b023a6a4b7d8be370c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essagerie:ios:imap"/><text:bookmark-start text:name="__RefHeading___en-cours-de-redaction_1"/><text:bookmark-start text:name="en-cours-de-redaction"/>En cours de rédaction<text:bookmark-end text:name="__RefHeading___en-cours-de-redaction_1"/><text:bookmark-end text:name="en-cours-de-redaction"/></text:h>
      <text:h text:style-name="Heading_20_2" text:outline-level="2"><text:bookmark-start text:name="__RefHeading___parametrer-un-compte-imap-sur-appareil-mobile-ios_2"/><text:bookmark-start text:name="parametrer-un-compte-imap-sur-appareil-mobile-ios"/>Paramétrer un compte IMAP sur appareil mobile IOS<text:bookmark-end text:name="__RefHeading___parametrer-un-compte-imap-sur-appareil-mobile-ios_2"/><text:bookmark-end text:name="parametrer-un-compte-imap-sur-appareil-mobile-ios"/></text:h>
      <text:p text:style-name="Text_20_body"><draw:frame draw:style-name="PluginODTAutoStyle_Frame_1_text_frame" draw:name="Frame1" text:anchor-type="paragraph" svg:width="433.701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Les copies d'écrans et menus sur les téléphones peuvent varier légèrement en fonction des modèles, en cas de doute n'hésitez pas à nous contacter.</text:p></table:table-cell></table:table-row></table:table></draw:text-box></draw:frame></text:p>
      <text:p text:style-name="Text_20_body"><draw:frame draw:style-name="PluginODTAutoStyle_Frame_5_text_frame" draw:name="Frame2" text:anchor-type="paragraph" svg:width="433.701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Pour réaliser cette procédure il faut que votre appareil soit connecté à Internet, vérifiez bien la connexion avant de démarrer (surfez sur plusieurs pages par exemple)</text:p></table:table-cell></table:table-row></table:table></draw:text-box></draw:frame></text:p>
      <text:list text:style-name="Numbering_20_1" text:continue-numbering="false">
        <text:list-item>
          <text:p text:style-name="Numbering_20_1_Content_First"> Allez sur l'écran d'accueil de votre téléphone et ouvrez le menu <text:span text:style-name="Strong_20_Emphasis">Réglages</text:span><text:line-break/><draw:frame draw:style-name="media" draw:name="0" text:anchor-type="as-char" draw:z-index="0" svg:width="7.9375cm" svg:height="14.102291666667cm"><draw:image xlink:href="Pictures/6d9bf582e800a1b609f26b888f15cc2e.jpg" xlink:type="simple" xlink:show="embed" xlink:actuate="onLoad"/></draw:frame> <text:line-break/></text:p>
        </text:list-item>
        <text:list-item>
          <text:p text:style-name="Numbering_20_1_Content_Last"> Menu <text:span text:style-name="Strong_20_Emphasis">Mail, Contacts, Calendrier</text:span><text:line-break/><draw:frame draw:style-name="media" draw:name="1" text:anchor-type="as-char" draw:z-index="1" svg:width="7.9375cm" svg:height="14.102291666667cm"><draw:image xlink:href="Pictures/893c4e590c883b023a6a4b7d8be370cf.jpg" xlink:type="simple" xlink:show="embed" xlink:actuate="onLoad"/></draw:frame> <text:line-break/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essagerie:ios:imap</dc:title>
  </office:meta>
</office:document-meta>
</file>