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21802d5b2999dd9a2ab3af23010382.jpg"/>
  <manifest:file-entry manifest:media-type="image/jpeg" manifest:full-path="Pictures/69ebda3dc3f6cb6d045e8d8c1f5a2b67.jpg"/>
  <manifest:file-entry manifest:media-type="image/jpeg" manifest:full-path="Pictures/5ebe54ef2fba43ee249ba6fa837f6256.jpg"/>
  <manifest:file-entry manifest:media-type="image/jpeg" manifest:full-path="Pictures/8e8c2b129ab00d57f3ba260b3a98778f.jpg"/>
  <manifest:file-entry manifest:media-type="image/jpeg" manifest:full-path="Pictures/be354594c3e55c4233750bf53f7b9b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osx:caldav"/><text:bookmark-start text:name="__RefHeading___ajouter-un-calendrieragenda-partage-sur-apple-macos-x-mail_1"/><text:bookmark-start text:name="ajouter-un-calendrieragenda-partage-sur-apple-macos-x-mail"/>Ajouter un Calendrier / Agenda partagé sur Apple MacOS X Mail<text:bookmark-end text:name="__RefHeading___ajouter-un-calendrieragenda-partage-sur-apple-macos-x-mail_1"/><text:bookmark-end text:name="ajouter-un-calendrieragenda-partage-sur-apple-macos-x-mail"/></text:h>
      <text:list text:style-name="Numbering_20_1" text:continue-numbering="false">
        <text:list-item>
          <text:p text:style-name="Numbering_20_1_Content_First"> Ouvrez <text:span text:style-name="Strong_20_Emphasis">Mail</text:span> puis allez dans le menu <text:span text:style-name="Strong_20_Emphasis">Mail</text:span> puis <text:span text:style-name="Strong_20_Emphasis">Comptes…</text:span><text:line-break/><draw:frame draw:style-name="media" draw:name="0" text:anchor-type="as-char" draw:z-index="0" svg:width="9.0222916666667cm" svg:height="7.4083333333333cm"><draw:image xlink:href="Pictures/5a21802d5b2999dd9a2ab3af23010382.jpg" xlink:type="simple" xlink:show="embed" xlink:actuate="onLoad"/></draw:frame><text:line-break/></text:p>
        </text:list-item>
        <text:list-item>
          <text:p text:style-name="Numbering_20_1_Content"> Cliquez sur <text:span text:style-name="Strong_20_Emphasis">Ajouter un autre compte…</text:span><text:line-break/><draw:frame draw:style-name="media" draw:name="1" text:anchor-type="as-char" draw:z-index="1" svg:width="17.647708333333cm" style:rel-width="100%" svg:height="13.678958333333cm" style:rel-height="scale"><draw:image xlink:href="Pictures/69ebda3dc3f6cb6d045e8d8c1f5a2b67.jpg" xlink:type="simple" xlink:show="embed" xlink:actuate="onLoad"/></draw:frame><text:line-break/></text:p>
        </text:list-item>
        <text:list-item>
          <text:p text:style-name="Numbering_20_1_Content"> Sélectionnez <text:span text:style-name="Strong_20_Emphasis">Ajouter un compte CalDAV</text:span> puis cliquez sur <text:span text:style-name="Strong_20_Emphasis">Créer…</text:span><text:line-break/><draw:frame draw:style-name="media" draw:name="2" text:anchor-type="as-char" draw:z-index="2" svg:width="17.674166666667cm" style:rel-width="100%" svg:height="13.6525cm" style:rel-height="scale"><draw:image xlink:href="Pictures/5ebe54ef2fba43ee249ba6fa837f6256.jpg" xlink:type="simple" xlink:show="embed" xlink:actuate="onLoad"/></draw:frame><text:line-break/></text:p>
        </text:list-item>
        <text:list-item>
          <text:p text:style-name="Numbering_20_1_Content"> Positionnez le <text:span text:style-name="Strong_20_Emphasis">Type de compte</text:span> sur <text:span text:style-name="Strong_20_Emphasis">Avancé</text:span>, puis saisissez le <text:span text:style-name="Strong_20_Emphasis">Nom d'utilisateur</text:span> avec votre <text:span text:style-name="underline">adresse e-mail complète</text:span>, votre <text:span text:style-name="Strong_20_Emphasis">Mot de passe</text:span>, l'<text:span text:style-name="Strong_20_Emphasis">Adresse du serveur</text:span> sous la forme <text:span text:style-name="Strong_20_Emphasis">mail.domaine.com</text:span> où <text:span text:style-name="Source_20_Text">domaine.com</text:span> est remplacé par la partie après @ de votre adresse e-mail. Dans <text:span text:style-name="Strong_20_Emphasis">Chemin du serveur</text:span> indiquez <text:span text:style-name="Strong_20_Emphasis">/rpc.php</text:span> puis cliquez sur <text:span text:style-name="Strong_20_Emphasis">Créer</text:span><text:line-break/><draw:frame draw:style-name="media" draw:name="3" text:anchor-type="as-char" draw:z-index="3" svg:width="17.647708333333cm" style:rel-width="100%" svg:height="13.626041666667cm" style:rel-height="scale"><draw:image xlink:href="Pictures/8e8c2b129ab00d57f3ba260b3a98778f.jpg" xlink:type="simple" xlink:show="embed" xlink:actuate="onLoad"/></draw:frame><text:line-break/></text:p>
        </text:list-item>
        <text:list-item>
          <text:p text:style-name="Numbering_20_1_Content"> Votre compte apparait ensuite dans la fenêtre des comptes, vous pouvez sélectionner <text:span text:style-name="Strong_20_Emphasis">Rappels</text:span> si vous souhaitez que Mail vous rappelle les évènements<text:line-break/><draw:frame draw:style-name="media" draw:name="4" text:anchor-type="as-char" draw:z-index="4" svg:width="17.700625cm" style:rel-width="100%" svg:height="13.6525cm" style:rel-height="scale"><draw:image xlink:href="Pictures/be354594c3e55c4233750bf53f7b9b8c.jpg" xlink:type="simple" xlink:show="embed" xlink:actuate="onLoad"/></draw:frame><text:line-break/></text:p>
        </text:list-item>
        <text:list-item>
          <text:p text:style-name="Numbering_20_1_Content_Last"> Vos calendriers vont se synchroniser automatiquement et apparaitre ensuite dans l'application Calendrier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ur MacOS X, tous les agendas accessibles sont automatiquement récupérés, il n'y a donc pas besoin de répéter cette procédure même si vous avez accès à plusieurs agenda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sx:caldav</dc:title>
  </office:meta>
</office:document-meta>
</file>