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a21802d5b2999dd9a2ab3af23010382.jpg"/>
  <manifest:file-entry manifest:media-type="image/jpeg" manifest:full-path="Pictures/51f7bb3af5edf3539787d804beda2b8e.jpg"/>
  <manifest:file-entry manifest:media-type="image/jpeg" manifest:full-path="Pictures/5bb15c9d0dd268163fa950f7f24712a9.jpg"/>
  <manifest:file-entry manifest:media-type="image/jpeg" manifest:full-path="Pictures/f648801e80f09fe6db3a0e074ef37e86.jpg"/>
  <manifest:file-entry manifest:media-type="image/jpeg" manifest:full-path="Pictures/27801011c9c26fae663e0d2baba34823.jpg"/>
  <manifest:file-entry manifest:media-type="image/jpeg" manifest:full-path="Pictures/66adc286cc498fa1836c5c0ae5e8c5c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osx:carddav"/><text:bookmark-start text:name="__RefHeading___ajouter-des-contactscarnets-d-adresses-partages-sur-apple-macos-x-mail_1"/><text:bookmark-start text:name="ajouter-des-contactscarnets-d-adresses-partages-sur-apple-macos-x-mail"/>Ajouter des Contacts / Carnets d'Adresses partagés sur Apple MacOS X Mail<text:bookmark-end text:name="__RefHeading___ajouter-des-contactscarnets-d-adresses-partages-sur-apple-macos-x-mail_1"/><text:bookmark-end text:name="ajouter-des-contactscarnets-d-adresses-partages-sur-apple-macos-x-mail"/></text:h>
      <text:list text:style-name="Numbering_20_1" text:continue-numbering="false">
        <text:list-item>
          <text:p text:style-name="Numbering_20_1_Content_First"> Ouvrez <text:span text:style-name="Strong_20_Emphasis">Mail</text:span> puis allez dans le menu <text:span text:style-name="Strong_20_Emphasis">Mail</text:span> puis <text:span text:style-name="Strong_20_Emphasis">Comptes…</text:span><text:line-break/><draw:frame draw:style-name="media" draw:name="0" text:anchor-type="as-char" draw:z-index="0" svg:width="9.0222916666667cm" svg:height="7.4083333333333cm"><draw:image xlink:href="Pictures/5a21802d5b2999dd9a2ab3af23010382.jpg" xlink:type="simple" xlink:show="embed" xlink:actuate="onLoad"/></draw:frame><text:line-break/></text:p>
        </text:list-item>
        <text:list-item>
          <text:p text:style-name="Numbering_20_1_Content"> Cliquez sur <text:span text:style-name="Strong_20_Emphasis">Ajouter un autre compte…</text:span><text:line-break/><draw:frame draw:style-name="media" draw:name="1" text:anchor-type="as-char" draw:z-index="1" svg:width="17.674166666667cm" style:rel-width="100%" svg:height="13.599583333333cm" style:rel-height="scale"><draw:image xlink:href="Pictures/51f7bb3af5edf3539787d804beda2b8e.jpg" xlink:type="simple" xlink:show="embed" xlink:actuate="onLoad"/></draw:frame><text:line-break/></text:p>
        </text:list-item>
        <text:list-item>
          <text:p text:style-name="Numbering_20_1_Content"> Sélectionnez <text:span text:style-name="Strong_20_Emphasis">Ajouter un compte CardDAV</text:span> puis cliquez sur <text:span text:style-name="Strong_20_Emphasis">Créer…</text:span><text:line-break/><draw:frame draw:style-name="media" draw:name="2" text:anchor-type="as-char" draw:z-index="2" svg:width="17.700625cm" style:rel-width="100%" svg:height="13.599583333333cm" style:rel-height="scale"><draw:image xlink:href="Pictures/5bb15c9d0dd268163fa950f7f24712a9.jpg" xlink:type="simple" xlink:show="embed" xlink:actuate="onLoad"/></draw:frame><text:line-break/></text:p>
        </text:list-item>
        <text:list-item>
          <text:p text:style-name="Numbering_20_1_Content"> Saisissez le <text:span text:style-name="Strong_20_Emphasis">Nom d'utilisateur</text:span> avec votre <text:span text:style-name="underline">adresse e-mail complète</text:span>, votre <text:span text:style-name="Strong_20_Emphasis">Mot de passe</text:span>, l'<text:span text:style-name="Strong_20_Emphasis">Adresse du serveur</text:span> sous la forme <text:span text:style-name="Strong_20_Emphasis">mail.domaine.com</text:span> où <text:span text:style-name="Source_20_Text">domaine.com</text:span> est remplacé par la partie après @ de votre adresse e-mail. Cliquez sur <text:span text:style-name="Strong_20_Emphasis">Créer</text:span><text:line-break/><draw:frame draw:style-name="media" draw:name="3" text:anchor-type="as-char" draw:z-index="3" svg:width="17.674166666667cm" style:rel-width="100%" svg:height="13.599583333333cm" style:rel-height="scale"><draw:image xlink:href="Pictures/f648801e80f09fe6db3a0e074ef37e86.jpg" xlink:type="simple" xlink:show="embed" xlink:actuate="onLoad"/></draw:frame><text:line-break/></text:p>
        </text:list-item>
        <text:list-item>
          <text:p text:style-name="Numbering_20_1_Content"> Si un avertissement de sécurité apparait cela est normal, cliquez sur <text:span text:style-name="Strong_20_Emphasis">Continuer</text:span><text:line-break/><draw:frame draw:style-name="media" draw:name="4" text:anchor-type="as-char" draw:z-index="4" svg:width="14.261041666667cm" svg:height="5.000625cm"><draw:image xlink:href="Pictures/27801011c9c26fae663e0d2baba34823.jpg" xlink:type="simple" xlink:show="embed" xlink:actuate="onLoad"/></draw:frame><text:line-break/></text:p>
        </text:list-item>
        <text:list-item>
          <text:p text:style-name="Numbering_20_1_Content"> Par la suite pendant la synchronisation une fenêtre de confirmation de mot de passe peut apparaitre <text:span text:style-name="underline">plusieurs fois</text:span>, remplissez à chaque fois le <text:span text:style-name="Strong_20_Emphasis">Mot de passe</text:span> et cliquez sur <text:span text:style-name="Strong_20_Emphasis">OK</text:span><text:line-break/><draw:frame draw:style-name="media" draw:name="5" text:anchor-type="as-char" draw:z-index="5" svg:width="12.117916666667cm" svg:height="6.1383333333333cm"><draw:image xlink:href="Pictures/66adc286cc498fa1836c5c0ae5e8c5cd.jpg" xlink:type="simple" xlink:show="embed" xlink:actuate="onLoad"/></draw:frame><text:line-break/></text:p>
        </text:list-item>
        <text:list-item>
          <text:p text:style-name="Numbering_20_1_Content_Last"> Vos carnets d'adresses vont se synchroniser automatiquement et apparaitre ensuite dans l'application Contacts</text:p>
        </text:list-item>
      </text:list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ur MacOS X, tous les carnets d'adresses accessibles sont automatiquement récupérés, il n'y a donc pas besoin de répéter cette procédure même si vous avez accès à plusieurs carnets d'adresses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osx:carddav</dc:title>
  </office:meta>
</office:document-meta>
</file>