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b1afd74a2b7371fdb5d3d67ce7ceac.jpg"/>
  <manifest:file-entry manifest:media-type="image/jpeg" manifest:full-path="Pictures/deaea593b3cad38f0be4b030d5883a1f.jpg"/>
  <manifest:file-entry manifest:media-type="image/jpeg" manifest:full-path="Pictures/7b553aead25d0f5249848ece56cbe972.jpg"/>
  <manifest:file-entry manifest:media-type="image/jpeg" manifest:full-path="Pictures/d90da2b248c28c6eb145db655a4fc022.jpg"/>
  <manifest:file-entry manifest:media-type="image/jpeg" manifest:full-path="Pictures/033f439f7c0704fd477ef2517837f28c.jpg"/>
  <manifest:file-entry manifest:media-type="image/jpeg" manifest:full-path="Pictures/afa578bcd4c9dc170c6d990c52bdf7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osx:mail"/><text:bookmark-start text:name="__RefHeading___parametrer-un-compte-imap-ou-pop-sur-apple-macos-x-mail_1"/><text:bookmark-start text:name="parametrer-un-compte-imap-ou-pop-sur-apple-macos-x-mail"/>Paramétrer un compte IMAP ou POP sur Apple MacOS X Mail<text:bookmark-end text:name="__RefHeading___parametrer-un-compte-imap-ou-pop-sur-apple-macos-x-mail_1"/><text:bookmark-end text:name="parametrer-un-compte-imap-ou-pop-sur-apple-macos-x-mail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'utilisez pas <text:span text:style-name="Strong_20_Emphasis">POP et IMAP</text:span> simultanément pour le même compte de messagerie même sur des appareils différents si vous n'êtes pas sur de ce que vous faites sinon vous risquez de perdre des messages.</text:p></table:table-cell></table:table-row></table:table></draw:text-box></draw:frame></text:p>
      <text:p text:style-name="Text_20_body">La procédure est quasiment identique pour <text:span text:style-name="Strong_20_Emphasis">IMAP</text:span> ou <text:span text:style-name="Strong_20_Emphasis">POP</text:span>, seule une sélection diffère.</text:p>
      <text:list text:style-name="Numbering_20_1" text:continue-numbering="false">
        <text:list-item>
          <text:p text:style-name="Numbering_20_1_Content_First"> Lancez <text:span text:style-name="Strong_20_Emphasis">Mail</text:span> depuis le Docker<text:line-break/><draw:frame draw:style-name="media" draw:name="0" text:anchor-type="as-char" draw:z-index="0" svg:width="12.594166666667cm" svg:height="3.5983333333333cm"><draw:image xlink:href="Pictures/3cb1afd74a2b7371fdb5d3d67ce7ceac.jpg" xlink:type="simple" xlink:show="embed" xlink:actuate="onLoad"/></draw:frame><text:line-break/></text:p>
        </text:list-item>
        <text:list-item>
          <text:p text:style-name="Numbering_20_1_Content"> Choisissez <text:span text:style-name="Strong_20_Emphasis">Ajouter un autre compte Mail…</text:span> puis cliquez sur <text:span text:style-name="Strong_20_Emphasis">Continuer</text:span><text:line-break/><draw:frame draw:style-name="media" draw:name="1" text:anchor-type="as-char" draw:z-index="1" svg:width="21.193125cm" style:rel-width="100%" svg:height="15.504583333333cm" style:rel-height="scale"><draw:image xlink:href="Pictures/deaea593b3cad38f0be4b030d5883a1f.jpg" xlink:type="simple" xlink:show="embed" xlink:actuate="onLoad"/></draw:frame><text:line-break/></text:p>
        </text:list-item>
        <text:list-item>
          <text:p text:style-name="Numbering_20_1_Content"> Saisissez votre <text:span text:style-name="Strong_20_Emphasis">Nom complet</text:span> puis votre <text:span text:style-name="Strong_20_Emphasis">Adresse e-mail</text:span> et ensuite votre <text:span text:style-name="Strong_20_Emphasis">Mot de passe</text:span><text:line-break/><draw:frame draw:style-name="media" draw:name="2" text:anchor-type="as-char" draw:z-index="2" svg:width="12.594166666667cm" svg:height="8.2285416666667cm"><draw:image xlink:href="Pictures/7b553aead25d0f5249848ece56cbe972.jpg" xlink:type="simple" xlink:show="embed" xlink:actuate="onLoad"/></draw:frame><text:line-break/></text:p>
        </text:list-item>
        <text:list-item>
          <text:p text:style-name="Numbering_20_1_Content"> En fonction du type de compte souhaité indiquez <text:span text:style-name="Strong_20_Emphasis">IMAP ou POP</text:span> puis le <text:span text:style-name="Strong_20_Emphasis">Serveur de messagerie</text:span> (mail.domaine.com ou <text:span text:style-name="Strong_20_Emphasis"><text:span text:style-name="Source_20_Text">domaine.com</text:span></text:span> est remplacé par la partie après le @ de votre adresse e-mail), ensuite votre <text:span text:style-name="Strong_20_Emphasis">Nom d'utilisateur</text:span> avec votre <text:span text:style-name="underline">adresse e-mail complète</text:span> (y compris le domaine) et enfin votre <text:span text:style-name="Strong_20_Emphasis">Mot de passe</text:span>. Cliquez ensuite sur <text:span text:style-name="Strong_20_Emphasis">Suivant</text:span><text:line-break/><draw:frame draw:style-name="media" draw:name="3" text:anchor-type="as-char" draw:z-index="3" svg:width="11.985625cm" svg:height="9.4985416666667cm"><draw:image xlink:href="Pictures/d90da2b248c28c6eb145db655a4fc022.jpg" xlink:type="simple" xlink:show="embed" xlink:actuate="onLoad"/></draw:frame><text:line-break/></text:p>
        </text:list-item>
        <text:list-item>
          <text:p text:style-name="Numbering_20_1_Content"> Laissez les options du serveur de réception par défaut, vérifiez que <text:span text:style-name="Strong_20_Emphasis">Authentification</text:span> est bien sur <text:span text:style-name="Strong_20_Emphasis">Mot de passe</text:span>, puis cliquez sur <text:span text:style-name="Strong_20_Emphasis">Suivant</text:span><text:line-break/><draw:frame draw:style-name="media" draw:name="4" text:anchor-type="as-char" draw:z-index="4" svg:width="12.144375cm" svg:height="9.4720833333333cm"><draw:image xlink:href="Pictures/033f439f7c0704fd477ef2517837f28c.jpg" xlink:type="simple" xlink:show="embed" xlink:actuate="onLoad"/></draw:frame><text:line-break/></text:p>
        </text:list-item>
        <text:list-item>
          <text:p text:style-name="Numbering_20_1_Content"> Indiquez les informations d'envoi : <text:span text:style-name="Strong_20_Emphasis">Serveur SMTP</text:span> identique au <text:span text:style-name="Strong_20_Emphasis">Serveur de messagerie</text:span> saisi à l'étape précédente, <text:span text:style-name="Strong_20_Emphasis">Nom d'utilisateur</text:span> votre <text:span text:style-name="underline">adresse e-mail complète</text:span>, puis votre <text:span text:style-name="Strong_20_Emphasis">Mot de passe</text:span>. Confirmer alors en cliquant sur <text:span text:style-name="Strong_20_Emphasis">Créer</text:span><text:line-break/><draw:frame draw:style-name="media" draw:name="5" text:anchor-type="as-char" draw:z-index="5" svg:width="12.197291666667cm" svg:height="8.6254166666667cm"><draw:image xlink:href="Pictures/afa578bcd4c9dc170c6d990c52bdf71c.jpg" xlink:type="simple" xlink:show="embed" xlink:actuate="onLoad"/></draw:frame><text:line-break/></text:p>
        </text:list-item>
        <text:list-item>
          <text:p text:style-name="Numbering_20_1_Content_Last"> Votre compte est configuré et la synchronisation des messages va se faire automatiquem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osx:mail</dc:title>
  </office:meta>
</office:document-meta>
</file>