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e00768d1da6b2c89bfbb2893d1ce18.jpg"/>
  <manifest:file-entry manifest:media-type="image/jpeg" manifest:full-path="Pictures/d7748a641447732780eb50ae03f4880e.jpg"/>
  <manifest:file-entry manifest:media-type="image/jpeg" manifest:full-path="Pictures/fcd0ada2f16b2d5f15cf644b208e725e.jpg"/>
  <manifest:file-entry manifest:media-type="image/jpeg" manifest:full-path="Pictures/b6ac5cf163c75c9a71cbf1716b054d9f.jpg"/>
  <manifest:file-entry manifest:media-type="image/jpeg" manifest:full-path="Pictures/2965db39d1be392a76fb8a34b09860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outlook:ics"/><text:bookmark-start text:name="__RefHeading___ajouter-un-calendrieragenda-en-lecture-seule-sur-outlook-2013_1"/><text:bookmark-start text:name="ajouter-un-calendrieragenda-en-lecture-seule-sur-outlook-2013"/>Ajouter un Calendrier / Agenda en lecture seule sur Outlook 2013<text:bookmark-end text:name="__RefHeading___ajouter-un-calendrieragenda-en-lecture-seule-sur-outlook-2013_1"/><text:bookmark-end text:name="ajouter-un-calendrieragenda-en-lecture-seule-sur-outlook-2013"/></text:h>
      <text:h text:style-name="Heading_20_3" text:outline-level="3"><text:bookmark-start text:name="__RefHeading___obtention-de-l-adresse-url-du-calendrier-a-ajouter_2"/><text:bookmark-start text:name="obtention-de-l-adresse-url-du-calendrier-a-ajouter"/>Obtention de l'adresse (URL) du calendrier à ajouter<text:bookmark-end text:name="__RefHeading___obtention-de-l-adresse-url-du-calendrier-a-ajouter_2"/><text:bookmark-end text:name="obtention-de-l-adresse-url-du-calendrier-a-ajouter"/></text:h>
      <text:list text:style-name="Numbering_20_1" text:continue-numbering="false">
        <text:list-item>
          <text:p text:style-name="Numbering_20_1_Content_First"> <text:a xlink:type="simple" xlink:href="https://wiki.emisfr.com/messagerie/webmail/connexion" text:style-name="Internet_20_link" text:visited-style-name="Visited_20_Internet_20_Link"> Connectez vous au Webmail</text:a></text:p>
        </text:list-item>
        <text:list-item>
          <text:p text:style-name="Numbering_20_1_Content"> Dans le menu principal cliquez sur <text:span text:style-name="Strong_20_Emphasis">Agenda</text:span><text:line-break/><draw:frame draw:style-name="media" draw:name="0" text:anchor-type="as-char" draw:z-index="0" svg:width="13.6525cm" svg:height="2.8839583333333cm"><draw:image xlink:href="Pictures/b7e00768d1da6b2c89bfbb2893d1ce18.jpg" xlink:type="simple" xlink:show="embed" xlink:actuate="onLoad"/></draw:frame></text:p>
        </text:list-item>
        <text:list-item>
          <text:p text:style-name="Numbering_20_1_Content"> Sur la gauche vous avez la liste des Agendas dans <text:span text:style-name="Strong_20_Emphasis">Mes agendas ou Agendas partagés</text:span>, choisissez l'agenda que vous souhaitez paramétrer et <text:span text:style-name="Strong_20_Emphasis">cliquez sur l'icône paramètres (crayon) à droite de l'agenda correspondant</text:span><text:line-break/><draw:frame draw:style-name="media" draw:name="1" text:anchor-type="as-char" draw:z-index="1" svg:width="5.08cm" svg:height="4.92125cm"><draw:image xlink:href="Pictures/d7748a641447732780eb50ae03f4880e.jpg" xlink:type="simple" xlink:show="embed" xlink:actuate="onLoad"/></draw:frame></text:p>
        </text:list-item>
        <text:list-item>
          <text:p text:style-name="Numbering_20_1_Content"> La fenêtre de paramétrage de l'agenda apparait<text:line-break/><draw:frame draw:style-name="media" draw:name="2" text:anchor-type="as-char" draw:z-index="2" svg:width="20.081875cm" style:rel-width="100%" svg:height="7.3025cm" style:rel-height="scale"><draw:image xlink:href="Pictures/fcd0ada2f16b2d5f15cf644b208e725e.jpg" xlink:type="simple" xlink:show="embed" xlink:actuate="onLoad"/></draw:frame></text:p>
        </text:list-item>
        <text:list-item>
          <text:p text:style-name="Numbering_20_1_Content"> Cliquez sur <text:span text:style-name="Strong_20_Emphasis">Inscription</text:span><text:line-break/><draw:frame draw:style-name="media" draw:name="3" text:anchor-type="as-char" draw:z-index="3" svg:width="19.949583333333cm" style:rel-width="100%" svg:height="7.14375cm" style:rel-height="scale"><draw:image xlink:href="Pictures/b6ac5cf163c75c9a71cbf1716b054d9f.jpg" xlink:type="simple" xlink:show="embed" xlink:actuate="onLoad"/></draw:frame></text:p>
        </text:list-item>
        <text:list-item>
          <text:p text:style-name="Numbering_20_1_Content"> Parmi tous les liens disponibles <text:span text:style-name="Strong_20_Emphasis">Copiez</text:span> celui indiqué <text:span text:style-name="Strong_20_Emphasis">WebDAV/ICS Subscription URL</text:span> (le 3ème)<text:line-break/><draw:frame draw:style-name="media" draw:name="4" text:anchor-type="as-char" draw:z-index="4" svg:width="19.896666666667cm" style:rel-width="100%" svg:height="11.641666666667cm" style:rel-height="scale"><draw:image xlink:href="Pictures/2965db39d1be392a76fb8a34b09860c0.jpg" xlink:type="simple" xlink:show="embed" xlink:actuate="onLoad"/></draw:frame></text:p>
        </text:list-item>
        <text:list-item>
          <text:p text:style-name="Numbering_20_1_Content_Last"> Vous pouvez quitter le Webmail</text:p>
        </text:list-item>
      </text:list>
      <text:h text:style-name="Heading_20_3" text:outline-level="3"><text:bookmark-start text:name="__RefHeading___ajout-de-l-agenda-dans-outlook-2013_3"/><text:bookmark-start text:name="ajout-de-l-agenda-dans-outlook-2013"/>Ajout de l'agenda dans Outlook 2013<text:bookmark-end text:name="__RefHeading___ajout-de-l-agenda-dans-outlook-2013_3"/><text:bookmark-end text:name="ajout-de-l-agenda-dans-outlook-2013"/></text:h>
      <text:list text:style-name="Numbering_20_1" text:continue-numbering="false">
        <text:list-item>
          <text:p text:style-name="Numbering_20_1_Content_First"> Allez dans le <text:span text:style-name="Strong_20_Emphasis">mode Agenda</text:span> (icône sur le bandeau à gauche par défaut) d'Outlook, puis cliquez en haut sur <text:span text:style-name="Strong_20_Emphasis">FICHIER</text:span><text:line-break/><draw:frame draw:style-name="media" draw:name="5" text:anchor-type="as-char" draw:z-index="5" svg:width="" svg:rel-width="100%" svg:height="0cm"><draw:image xlink:href="/var/www/emisfr.com/httpdocs/doc/data/media/messagerie/outlook2013/o2013-11.jpg" xlink:type="simple" xlink:show="embed" xlink:actuate="onLoad"/></draw:frame></text:p>
        </text:list-item>
        <text:list-item>
          <text:p text:style-name="Numbering_20_1_Content"> Dans <text:span text:style-name="Strong_20_Emphasis">Informations</text:span> puis <text:span text:style-name="Strong_20_Emphasis">Paramètres du compte</text:span> sélectionnez <text:span text:style-name="Strong_20_Emphasis">Paramètres du compte…</text:span><text:line-break/><draw:frame draw:style-name="media" draw:name="6" text:anchor-type="as-char" draw:z-index="6" svg:width="" svg:rel-width="100%" svg:height="0cm"><draw:image xlink:href="/var/www/emisfr.com/httpdocs/doc/data/media/messagerie/outlook2013/o2013-12.jpg" xlink:type="simple" xlink:show="embed" xlink:actuate="onLoad"/></draw:frame></text:p>
        </text:list-item>
        <text:list-item>
          <text:p text:style-name="Numbering_20_1_Content"> Votre compte de messagerie s'affiche, allez dans l'onglet <text:span text:style-name="Strong_20_Emphasis">Calendriers Internet</text:span><text:line-break/><draw:frame draw:style-name="media" draw:name="7" text:anchor-type="as-char" draw:z-index="7" svg:width="" svg:rel-width="100%" svg:height="0cm"><draw:image xlink:href="/var/www/emisfr.com/httpdocs/doc/data/media/messagerie/outlook2013/o2013-13.jpg" xlink:type="simple" xlink:show="embed" xlink:actuate="onLoad"/></draw:frame></text:p>
        </text:list-item>
        <text:list-item>
          <text:p text:style-name="Numbering_20_1_Content"> Cliquez sur <text:span text:style-name="Strong_20_Emphasis">Nouveau…</text:span> pour synchroniser un nouveau calendrier en lecture seule<text:line-break/><draw:frame draw:style-name="media" draw:name="8" text:anchor-type="as-char" draw:z-index="8" svg:width="" svg:rel-width="100%" svg:height="0cm"><draw:image xlink:href="/var/www/emisfr.com/httpdocs/doc/data/media/messagerie/outlook2013/o2013-14.jpg" xlink:type="simple" xlink:show="embed" xlink:actuate="onLoad"/></draw:frame></text:p>
        </text:list-item>
        <text:list-item>
          <text:p text:style-name="Numbering_20_1_Content"> Entrez l'<text:span text:style-name="Strong_20_Emphasis">URL précédemment copiée depuis le Webmail</text:span> (celle qui se finit par ICS) puis faites <text:span text:style-name="Strong_20_Emphasis">Ajouter</text:span><text:line-break/><draw:frame draw:style-name="media" draw:name="9" text:anchor-type="as-char" draw:z-index="9" svg:width="" svg:rel-width="100%" svg:height="0cm"><draw:image xlink:href="/var/www/emisfr.com/httpdocs/doc/data/media/messagerie/outlook2013/o2013-15.jpg" xlink:type="simple" xlink:show="embed" xlink:actuate="onLoad"/></draw:frame></text:p>
        </text:list-item>
        <text:list-item>
          <text:p text:style-name="Numbering_20_1_Content"> Outlook vous demande alors les informations d'identification de votre compte, utilisez bien <text:span text:style-name="Strong_20_Emphasis">votre adresse e-mail complète</text:span> et votre <text:span text:style-name="Strong_20_Emphasis">mot de passe de messagerie</text:span>, sélectionnez <text:span text:style-name="Strong_20_Emphasis">Mémoriser mes informations d'identification</text:span> pour plus de facilité et faites <text:span text:style-name="Strong_20_Emphasis">OK</text:span><text:line-break/><draw:frame draw:style-name="media" draw:name="10" text:anchor-type="as-char" draw:z-index="10" svg:width="" svg:rel-width="100%" svg:height="0cm"><draw:image xlink:href="/var/www/emisfr.com/httpdocs/doc/data/media/messagerie/outlook2013/o2013-16.jpg" xlink:type="simple" xlink:show="embed" xlink:actuate="onLoad"/></draw:frame></text:p>
        </text:list-item>
        <text:list-item>
          <text:p text:style-name="Numbering_20_1_Content"> Sur l'écran d'options de l'abonnement de calendrier vérifiez l'URL et indiquez le nom que vous souhaitez voir affiché puis faites <text:span text:style-name="Strong_20_Emphasis">OK</text:span><text:line-break/><draw:frame draw:style-name="media" draw:name="11" text:anchor-type="as-char" draw:z-index="11" svg:width="" svg:rel-width="100%" svg:height="0cm"><draw:image xlink:href="/var/www/emisfr.com/httpdocs/doc/data/media/messagerie/outlook2013/o2013-17.jpg" xlink:type="simple" xlink:show="embed" xlink:actuate="onLoad"/></draw:frame></text:p>
        </text:list-item>
        <text:list-item>
          <text:p text:style-name="Numbering_20_1_Content"> Outlook a paramétré votre calendrier, faites <text:span text:style-name="Strong_20_Emphasis">Fermer</text:span> ensuite pour retourner à l'affichage principal<text:line-break/><draw:frame draw:style-name="media" draw:name="12" text:anchor-type="as-char" draw:z-index="12" svg:width="" svg:rel-width="100%" svg:height="0cm"><draw:image xlink:href="/var/www/emisfr.com/httpdocs/doc/data/media/messagerie/outlook2013/o2013-18.jpg" xlink:type="simple" xlink:show="embed" xlink:actuate="onLoad"/></draw:frame></text:p>
        </text:list-item>
        <text:list-item>
          <text:p text:style-name="Numbering_20_1_Content"> Sur le bandeau de gauche cliquez sur <text:span text:style-name="Strong_20_Emphasis">Tous les dossiers</text:span> (dans le mode calendrier), vous verrez alors apparaître les calendriers paramétrés, vous pouvez ensuite <text:span text:style-name="Strong_20_Emphasis">sélectionner les calendriers à afficher</text:span><text:line-break/><draw:frame draw:style-name="media" draw:name="13" text:anchor-type="as-char" draw:z-index="13" svg:width="" svg:rel-width="100%" svg:height="0cm"><draw:image xlink:href="/var/www/emisfr.com/httpdocs/doc/data/media/messagerie/outlook2013/o2013-19.jpg" xlink:type="simple" xlink:show="embed" xlink:actuate="onLoad"/></draw:frame></text:p>
        </text:list-item>
        <text:list-item>
          <text:p text:style-name="Numbering_20_1_Content_Last"> Lorsque vous sélectionnez un calendrier distant Outlook lancera la synchronisation de ce dernier (périodique), nous vous rappelons que dans ce mode le calendrier distant <text:span text:style-name="Strong_20_Emphasis">est en lecture seule</text:span> (ceci est une limitation d'Outlook 2013)<text:line-break/><draw:frame draw:style-name="media" draw:name="14" text:anchor-type="as-char" draw:z-index="14" svg:width="" svg:rel-width="100%" svg:height="0cm"><draw:image xlink:href="/var/www/emisfr.com/httpdocs/doc/data/media/messagerie/outlook2013/o2013-20.jpg" xlink:type="simple" xlink:show="embed" xlink:actuate="onLoad"/></draw:frame></text:p>
        </text:list-item>
      </text:list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ous pouvez répéter cette procédure avec autant d'agendas disponibles que vous souhaitez (par exemple pour visualiser les agendas de vos collègues directement dans Outlook 2013 ; les adresses (URL) sont uniques pour chaque agenda et chaque utilisateur)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outlook:ics</dc:title>
  </office:meta>
</office:document-meta>
</file>