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ssagerie:outlook:imap"/><text:bookmark-start text:name="__RefHeading___parametrer-un-compte-imap-sur-outlook_1"/><text:bookmark-start text:name="parametrer-un-compte-imap-sur-outlook"/>Paramétrer un compte IMAP sur Outlook<text:bookmark-end text:name="__RefHeading___parametrer-un-compte-imap-sur-outlook_1"/><text:bookmark-end text:name="parametrer-un-compte-imap-sur-outlook"/></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N'utilisez pas <text:span text:style-name="Strong_20_Emphasis">POP et IMAP</text:span> simultanément pour le même compte de messagerie même sur des appareils différents si vous n'êtes pas sur de ce que vous faites sinon vous risquez de perdre des messages.</text:p></table:table-cell></table:table-row></table:table></draw:text-box></draw:frame></text:p>
      <text:p text:style-name="Text_20_body">Vous devez avoir préalablement installé Outlook</text:p>
      <text:p text:style-name="Text_20_body"><text:span text:style-name="Strong_20_Emphasis">Dans le Panneau de configuration &gt; Mail &gt; Comptes de courriers &gt; Nouveau</text:span></text:p>
      <text:list text:style-name="Numbering_20_1" text:continue-numbering="false">
        <text:list-item>
          <text:p text:style-name="LastListParagraph_Numbering_20_1_Content_First"> Dans la première fenêtre, choisissez <text:span text:style-name="Strong_20_Emphasis">Configuration manuelle</text:span><text:line-break/></text:p>
        </text:list-item>
      </text:list>
      <text:p text:style-name="Text_20_body"><draw:frame draw:style-name="mediacenter" draw:name="0" text:anchor-type="paragraph" draw:z-index="0" svg:width="18.520833333333cm" style:rel-width="100%" svg:height="18.520833333333cm" style:rel-height="scale"><draw:image xlink:href="/var/www/emisfr.com/httpdocs/doc/data/media/messagerie/outlook2013/2020-01-24_16-14-58.jpg" xlink:type="simple" xlink:show="embed" xlink:actuate="onLoad"/></draw:frame></text:p>
      <text:list text:style-name="Numbering_20_1" text:continue-numbering="false">
        <text:list-item>
          <text:p text:style-name="LastListParagraph_Numbering_20_1_Content_First"> Dans le choix du type de compte indiquez <text:span text:style-name="Strong_20_Emphasis">POP ou IMAP</text:span> puis faites <text:span text:style-name="Strong_20_Emphasis">Suivant</text:span><text:line-break/></text:p>
        </text:list-item>
      </text:list>
      <text:p text:style-name="Text_20_body"><draw:frame draw:style-name="mediacenter" draw:name="1" text:anchor-type="paragraph" draw:z-index="1" svg:width="18.520833333333cm" style:rel-width="100%" svg:height="18.520833333333cm" style:rel-height="scale"><draw:image xlink:href="/var/www/emisfr.com/httpdocs/doc/data/media/messagerie/outlook2013/2020-01-24_16-15-10.jpg" xlink:type="simple" xlink:show="embed" xlink:actuate="onLoad"/></draw:frame></text:p>
      <text:list text:style-name="Numbering_20_1" text:continue-numbering="false">
        <text:list-item>
          <text:p text:style-name="LastListParagraph_Numbering_20_1_Content_First"> Saisissez les informations de votre compte. Vérifiez que le nom de serveur est de la forme <text:span text:style-name="Source_20_Text">mail.domaine.com</text:span> où domaine.com est identique à la partie après le @ de votre e-mail. Vérifiez également que le <text:span text:style-name="Strong_20_Emphasis">Nom d'utilisateur</text:span> dans les Informations de connexion est bien <text:span text:style-name="Strong_20_Emphasis">votre adresse e-mail complète</text:span> (avec le domaine). Pour la partie Courrier à conserver vous pouvez ajuster en fonction de la place disponible sur vos disques. Enfin, cliquez sur <text:span text:style-name="Strong_20_Emphasis">Paramètres supplémentaires…</text:span><text:line-break/></text:p>
        </text:list-item>
      </text:list>
      <text:p text:style-name="Text_20_body"><draw:frame draw:style-name="mediacenter" draw:name="2" text:anchor-type="paragraph" draw:z-index="2" svg:width="18.520833333333cm" style:rel-width="100%" svg:height="18.520833333333cm" style:rel-height="scale"><draw:image xlink:href="/var/www/emisfr.com/httpdocs/doc/data/media/messagerie/outlook2013/2020-01-24_16-19-23.jpg" xlink:type="simple" xlink:show="embed" xlink:actuate="onLoad"/></draw:frame></text:p>
      <text:list text:style-name="Numbering_20_1" text:continue-numbering="false">
        <text:list-item>
          <text:p text:style-name="LastListParagraph_Numbering_20_1_Content_First"> Dans les Paramètres de messagerie, indiquez les informations que vous souhaitez pour le nom du compte (par défaut votre adresse e-mail) puis allez sur l'onglet <text:span text:style-name="Strong_20_Emphasis">Serveur sortant</text:span><text:line-break/></text:p>
        </text:list-item>
      </text:list>
      <text:p text:style-name="Text_20_body"><draw:frame draw:style-name="mediacenter" draw:name="3" text:anchor-type="paragraph" draw:z-index="3" svg:width="18.520833333333cm" style:rel-width="100%" svg:height="18.520833333333cm" style:rel-height="scale"><draw:image xlink:href="/var/www/emisfr.com/httpdocs/doc/data/media/messagerie/outlook2013/o2013-5.jpg" xlink:type="simple" xlink:show="embed" xlink:actuate="onLoad"/></draw:frame></text:p>
      <text:list text:style-name="Numbering_20_1" text:continue-numbering="false">
        <text:list-item>
          <text:p text:style-name="LastListParagraph_Numbering_20_1_Content_First"> Cochez la case <text:span text:style-name="Strong_20_Emphasis">Mon serveur sortant (SMTP) requiert une authentification</text:span> et indiquez <text:span text:style-name="Strong_20_Emphasis">Utiliser les mêmes paramètres que mon serveur de messagerie entrant</text:span> puis passez à l'onglet <text:span text:style-name="Strong_20_Emphasis">Options avancées</text:span><text:line-break/></text:p>
        </text:list-item>
      </text:list>
      <text:p text:style-name="Text_20_body"><draw:frame draw:style-name="mediacenter" draw:name="4" text:anchor-type="paragraph" draw:z-index="4" svg:width="10.583333333333cm" svg:height="10.583333333333cm"><draw:image xlink:href="/var/www/emisfr.com/httpdocs/doc/data/media/messagerie/outlook2013/o2013-6.jpg" xlink:type="simple" xlink:show="embed" xlink:actuate="onLoad"/></draw:frame></text:p>
      <text:list text:style-name="Numbering_20_1" text:continue-numbering="false">
        <text:list-item>
          <text:p text:style-name="LastListParagraph_Numbering_20_1_Content_First"> Dans l'onglet Options Avancées changez le port du <text:span text:style-name="Strong_20_Emphasis">Serveur de courrier sortant (SMTP)</text:span> par la valeur <text:span text:style-name="Strong_20_Emphasis">587</text:span> puis faites <text:span text:style-name="Strong_20_Emphasis">OK</text:span><text:line-break/></text:p>
        </text:list-item>
      </text:list>
      <text:p text:style-name="Text_20_body"><draw:frame draw:style-name="mediacenter" draw:name="5" text:anchor-type="paragraph" draw:z-index="5" svg:width="10.583333333333cm" svg:height="10.583333333333cm"><draw:image xlink:href="/var/www/emisfr.com/httpdocs/doc/data/media/messagerie/outlook2013/o2013-7.jpg" xlink:type="simple" xlink:show="embed" xlink:actuate="onLoad"/></draw:frame></text:p>
      <text:list text:style-name="Numbering_20_1" text:continue-numbering="false">
        <text:list-item>
          <text:p text:style-name="LastListParagraph_Numbering_20_1_Content_First"> De retour dans la fenêtre des Paramètres de compte POP et IMAP validez par <text:span text:style-name="Strong_20_Emphasis">Suivant</text:span><text:line-break/></text:p>
        </text:list-item>
      </text:list>
      <text:p text:style-name="Text_20_body"><draw:frame draw:style-name="mediacenter" draw:name="6" text:anchor-type="paragraph" draw:z-index="6" svg:width="18.520833333333cm" style:rel-width="100%" svg:height="18.520833333333cm" style:rel-height="scale"><draw:image xlink:href="/var/www/emisfr.com/httpdocs/doc/data/media/messagerie/outlook2013/2020-01-24_16-19-23.jpg" xlink:type="simple" xlink:show="embed" xlink:actuate="onLoad"/></draw:frame></text:p>
      <text:list text:style-name="Numbering_20_1" text:continue-numbering="false">
        <text:list-item>
          <text:p text:style-name="LastListParagraph_Numbering_20_1_Content_First"> Outlook va se connecter pour vérifier les paramètres et vous envoyer un message de test, en cas de problème sur cette étape vérifiez les informations saisies et si cela ne fonctionne pas contactez-nous<text:line-break/></text:p>
        </text:list-item>
      </text:list>
      <text:p text:style-name="Text_20_body"><draw:frame draw:style-name="mediacenter" draw:name="7" text:anchor-type="paragraph" draw:z-index="7" svg:width="18.520833333333cm" style:rel-width="100%" svg:height="18.520833333333cm" style:rel-height="scale"><draw:image xlink:href="/var/www/emisfr.com/httpdocs/doc/data/media/messagerie/outlook2013/o2013-9.jpg" xlink:type="simple" xlink:show="embed" xlink:actuate="onLoad"/></draw:frame></text:p>
      <text:list text:style-name="Numbering_20_1" text:continue-numbering="false">
        <text:list-item>
          <text:p text:style-name="LastListParagraph_Numbering_20_1_Content_First"> Votre compte est prêt à être utilisé, faites <text:span text:style-name="Strong_20_Emphasis">Terminer</text:span> pour lancer Outlook 2013 et commencer à synchroniser vos messages<text:line-break/></text:p>
        </text:list-item>
      </text:list>
      <text:p text:style-name="Text_20_body"><draw:frame draw:style-name="mediacenter" draw:name="8" text:anchor-type="paragraph" draw:z-index="8" svg:width="18.520833333333cm" style:rel-width="100%" svg:height="18.520833333333cm" style:rel-height="scale"><draw:image xlink:href="/var/www/emisfr.com/httpdocs/doc/data/media/messagerie/outlook2013/o2013-10.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essagerie:outlook:imap</dc:title>
  </office:meta>
</office:document-meta>
</file>