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0eb0d21043feca576a8fad64a3fec6e.jpg"/>
  <manifest:file-entry manifest:media-type="image/jpeg" manifest:full-path="Pictures/99479e2c8925efe906868b05d7c8670c.jpg"/>
  <manifest:file-entry manifest:media-type="image/jpeg" manifest:full-path="Pictures/25f9326f0d1d35814dae41ac47f881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thunderbird:caldav_tasks"/><text:bookmark-start text:name="__RefHeading___ajouter-une-liste-de-taches-partagee-sur-thunderbird_1"/><text:bookmark-start text:name="ajouter-une-liste-de-taches-partagee-sur-thunderbird"/>Ajouter une liste de Tâches partagée sur Thunderbird<text:bookmark-end text:name="__RefHeading___ajouter-une-liste-de-taches-partagee-sur-thunderbird_1"/><text:bookmark-end text:name="ajouter-une-liste-de-taches-partagee-sur-thunderbird"/></text:h>
      <text:h text:style-name="Heading_20_3" text:outline-level="3"><text:bookmark-start text:name="__RefHeading___obtention-de-l-adresse-url-de-la-liste-de-taches-a-ajouter_2"/><text:bookmark-start text:name="obtention-de-l-adresse-url-de-la-liste-de-taches-a-ajouter"/>Obtention de l'adresse (URL) de la liste de Tâches à ajouter<text:bookmark-end text:name="__RefHeading___obtention-de-l-adresse-url-de-la-liste-de-taches-a-ajouter_2"/><text:bookmark-end text:name="obtention-de-l-adresse-url-de-la-liste-de-taches-a-ajouter"/></text:h>
      <text:list text:style-name="Numbering_20_1" text:continue-numbering="false">
        <text:list-item>
          <text:p text:style-name="Numbering_20_1_Content_First"> <text:a xlink:type="simple" xlink:href="https://wiki.emisfr.com/messagerie/webmail/connexion" text:style-name="Internet_20_link" text:visited-style-name="Visited_20_Internet_20_Link"> Connectez vous au Webmail</text:a></text:p>
        </text:list-item>
        <text:list-item>
          <text:p text:style-name="Numbering_20_1_Content"> Dans le menu principal cliquez sur <text:span text:style-name="Strong_20_Emphasis">Tâches</text:span><text:line-break/><draw:frame draw:style-name="media" draw:name="0" text:anchor-type="as-char" draw:z-index="0" svg:width="16.166041666667cm" svg:height="3.254375cm"><draw:image xlink:href="Pictures/30eb0d21043feca576a8fad64a3fec6e.jpg" xlink:type="simple" xlink:show="embed" xlink:actuate="onLoad"/></draw:frame></text:p>
        </text:list-item>
        <text:list-item>
          <text:p text:style-name="Numbering_20_1_Content"> Sur la gauche vous avez la liste des listes de Tâches dans <text:span text:style-name="Strong_20_Emphasis">Mes listes de tâches ou Listes de tâches partagés</text:span>, choisissez la liste de tâches que vous souhaitez paramétrer et <text:span text:style-name="Strong_20_Emphasis">cliquez sur l'icône paramètres (crayon) à droite</text:span><text:line-break/><draw:frame draw:style-name="media" draw:name="1" text:anchor-type="as-char" draw:z-index="1" svg:width="5.9266666666667cm" svg:height="4.6302083333333cm"><draw:image xlink:href="Pictures/99479e2c8925efe906868b05d7c8670c.jpg" xlink:type="simple" xlink:show="embed" xlink:actuate="onLoad"/></draw:frame></text:p>
        </text:list-item>
        <text:list-item>
          <text:p text:style-name="Numbering_20_1_Content"> La fenêtre de paramétrage de la liste de tâches apparait<text:line-break/><draw:frame draw:style-name="media" draw:name="2" text:anchor-type="as-char" draw:z-index="2" svg:width="21.140208333333cm" style:rel-width="100%" svg:height="12.54125cm" style:rel-height="scale"><draw:image xlink:href="Pictures/25f9326f0d1d35814dae41ac47f881fa.jpg" xlink:type="simple" xlink:show="embed" xlink:actuate="onLoad"/></draw:frame></text:p>
        </text:list-item>
        <text:list-item>
          <text:p text:style-name="Numbering_20_1_Content"> Parmi tous les liens disponibles <text:span text:style-name="Strong_20_Emphasis">Copiez</text:span> celui indiqué <text:span text:style-name="Strong_20_Emphasis">CalDAV Subscription URL</text:span> (le deuxième)</text:p>
        </text:list-item>
        <text:list-item>
          <text:p text:style-name="Numbering_20_1_Content_Last"> Vous pouvez quitter le Webmail</text:p>
        </text:list-item>
      </text:list>
      <text:h text:style-name="Heading_20_3" text:outline-level="3"><text:bookmark-start text:name="__RefHeading___ajout-de-la-liste-de-taches-dans-thunderbird_3"/><text:bookmark-start text:name="ajout-de-la-liste-de-taches-dans-thunderbird"/>Ajout de la liste de tâches dans Thunderbird<text:bookmark-end text:name="__RefHeading___ajout-de-la-liste-de-taches-dans-thunderbird_3"/><text:bookmark-end text:name="ajout-de-la-liste-de-taches-dans-thunderbird"/></text:h>
      <text:p text:style-name="Text_20_body">Utilisez la procédure <text:a xlink:type="simple" xlink:href="https://wiki.emisfr.com/messagerie/thunderbird/caldav#ajout-de-l-agenda-dans-thunderbird" text:style-name="Internet_20_link" text:visited-style-name="Visited_20_Internet_20_Link"> d'ajout de Calendrier / Agenda</text:a> à partie de l'ajout d'un agenda, les écrans et menus sont strictement identiques.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ndiquez de préférence “tâches” ou une autre distinction dans le nom de la liste de tâches car les tâches et agendas sont listés ensemble dans Thunderbird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Vous pouvez répéter cette procédure avec autant de listes de tâches disponibles que vous souhaitez (par exemple pour visualiser les listes de vos collègues directement dans Thunderbird ; les adresses (URL) sont uniques pour chaque liste et chaque utilisateur)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thunderbird:caldav_tasks</dc:title>
  </office:meta>
</office:document-meta>
</file>