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c0e3f1b0255c7d16da2bd8eb25f1b7.jpg"/>
  <manifest:file-entry manifest:media-type="image/jpeg" manifest:full-path="Pictures/09f5031fdee1ec2c4e80177e4eda2808.jpg"/>
  <manifest:file-entry manifest:media-type="image/jpeg" manifest:full-path="Pictures/e5350c7fd906632ede21a99a0f56a128.jpg"/>
  <manifest:file-entry manifest:media-type="image/jpeg" manifest:full-path="Pictures/789974db4ccb9a8c512242e266b24964.jpg"/>
  <manifest:file-entry manifest:media-type="image/jpeg" manifest:full-path="Pictures/94a830d5af22a550e942b2ac66cda590.jpg"/>
  <manifest:file-entry manifest:media-type="image/jpeg" manifest:full-path="Pictures/6a958b195c73dadd9563a2acd5ff99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imap"/><text:bookmark-start text:name="__RefHeading___parametrer-un-compte-imap-sur-thunderbird_1"/><text:bookmark-start text:name="parametrer-un-compte-imap-sur-thunderbird"/>Paramétrer un compte IMAP sur Thunderbird<text:bookmark-end text:name="__RefHeading___parametrer-un-compte-imap-sur-thunderbird_1"/><text:bookmark-end text:name="parametrer-un-compte-imap-sur-thunderbird"/></text:h>
      <text:p text:style-name="Text_20_body">Vous devez avoir préalablement <text:a xlink:type="simple" xlink:href="https://wiki.emisfr.com/messagerie/thunderbird/installation/windows" text:style-name="Internet_20_link" text:visited-style-name="Visited_20_Internet_20_Link"> installé Thunderbird</text:a>.</text:p>
      <text:list text:style-name="Numbering_20_1" text:continue-numbering="false">
        <text:list-item>
          <text:p text:style-name="Numbering_20_1_Content_First"> Lancez Thunderbird et sur la page d'accueil cliquez sur <text:span text:style-name="Strong_20_Emphasis">Créer un nouveau compte : Courrier électronique</text:span> (Cette fonctionnalité est également disponible via <text:span text:style-name="Strong_20_Emphasis">Menu Thunderbird &gt; Options &gt; Paramètres des comptes</text:span> puis <text:span text:style-name="Strong_20_Emphasis">Gestion des comptes &gt; Ajouter un compte de messagerie</text:span>)<text:line-break/><draw:frame draw:style-name="media" draw:name="0" text:anchor-type="as-char" draw:z-index="0" svg:width="21.140208333333cm" style:rel-width="100%" svg:height="7.77875cm" style:rel-height="scale"><draw:image xlink:href="Pictures/71c0e3f1b0255c7d16da2bd8eb25f1b7.jpg" xlink:type="simple" xlink:show="embed" xlink:actuate="onLoad"/></draw:frame></text:p>
        </text:list-item>
        <text:list-item>
          <text:p text:style-name="Numbering_20_1_Content"> Le fenêtre de partenariats de messagerie s'ouvre, cliquez sur <text:span text:style-name="Strong_20_Emphasis">Passer cette étape et utiliser mon adresse existante</text:span><text:line-break/><draw:frame draw:style-name="media" draw:name="1" text:anchor-type="as-char" draw:z-index="1" svg:width="17.171458333333cm" style:rel-width="100%" svg:height="13.546666666667cm" style:rel-height="scale"><draw:image xlink:href="Pictures/09f5031fdee1ec2c4e80177e4eda2808.jpg" xlink:type="simple" xlink:show="embed" xlink:actuate="onLoad"/></draw:frame></text:p>
        </text:list-item>
        <text:list-item>
          <text:p text:style-name="Numbering_20_1_Content"> Saisissez <text:span text:style-name="Strong_20_Emphasis">Vos nom et prénom</text:span> puis votre <text:span text:style-name="Strong_20_Emphasis">Adresse électronique</text:span> et enfin votre <text:span text:style-name="Strong_20_Emphasis">Mot de passe</text:span> puis cliquez sur <text:span text:style-name="Strong_20_Emphasis">Continuer</text:span><text:line-break/><draw:frame draw:style-name="media" draw:name="2" text:anchor-type="as-char" draw:z-index="2" svg:width="14.790208333333cm" svg:height="11.826875cm"><draw:image xlink:href="Pictures/e5350c7fd906632ede21a99a0f56a128.jpg" xlink:type="simple" xlink:show="embed" xlink:actuate="onLoad"/></draw:frame></text:p>
        </text:list-item>
        <text:list-item>
          <text:p text:style-name="Numbering_20_1_Content"> Vérifiez que le type de compte est bien <text:span text:style-name="Strong_20_Emphasis">IMAP</text:span> puis cliquez sur <text:span text:style-name="Strong_20_Emphasis">Configuration manuelle</text:span><text:line-break/><draw:frame draw:style-name="media" draw:name="3" text:anchor-type="as-char" draw:z-index="3" svg:width="14.869583333333cm" svg:height="11.773958333333cm"><draw:image xlink:href="Pictures/789974db4ccb9a8c512242e266b24964.jpg" xlink:type="simple" xlink:show="embed" xlink:actuate="onLoad"/></draw:frame></text:p>
        </text:list-item>
        <text:list-item>
          <text:p text:style-name="Numbering_20_1_Content"> Vérifiez en particulier que <text:span text:style-name="underline"><text:span text:style-name="Strong_20_Emphasis">Identifiant dans les 2 colonnes contient bien votre adresse e-mail complète avec le domaine</text:span></text:span>. Vérifiez que le nom de serveur est de la forme <text:span text:style-name="Source_20_Text">mail.domaine.com</text:span> où domaine.com est identique à la partie après le @ de votre e-mail (normalement ces paramètres sont toujours détectés correctement), cliquez ensuite sur <text:span text:style-name="Strong_20_Emphasis">Terminer</text:span><text:line-break/><draw:frame draw:style-name="media" draw:name="4" text:anchor-type="as-char" draw:z-index="4" svg:width="21.166666666667cm" style:rel-width="100%" svg:height="11.773958333333cm" style:rel-height="scale"><draw:image xlink:href="Pictures/94a830d5af22a550e942b2ac66cda590.jpg" xlink:type="simple" xlink:show="embed" xlink:actuate="onLoad"/></draw:frame></text:p>
        </text:list-item>
        <text:list-item>
          <text:p text:style-name="Numbering_20_1_Content"> Selon la configuration des accès SSL (option STARTTLS) il est fort probable que vous ayez une fenêtre de confirmation de sécurité <text:span text:style-name="underline">la première fois uniquement</text:span> que vous <text:span text:style-name="Strong_20_Emphasis">recevez ET envoyez</text:span> un message. Cliquez sur <text:span text:style-name="Strong_20_Emphasis">Confirmer l'exception de sécurité</text:span> (Vérifiez que <text:span text:style-name="Strong_20_Emphasis">Conserver cette exception de façon permanente</text:span> est cochée pour ne plus avoir à le faire ensuite)<text:line-break/><draw:frame draw:style-name="media" draw:name="5" text:anchor-type="as-char" draw:z-index="5" svg:width="13.440833333333cm" svg:height="13.546666666667cm"><draw:image xlink:href="Pictures/6a958b195c73dadd9563a2acd5ff99a8.jpg" xlink:type="simple" xlink:show="embed" xlink:actuate="onLoad"/></draw:frame></text:p>
        </text:list-item>
        <text:list-item>
          <text:p text:style-name="Numbering_20_1_Content_Last"> Votre compte est configuré et la synchronisation des messages va se faire automatiqu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imap</dc:title>
  </office:meta>
</office:document-meta>
</file>