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d99e99bf6459a584922b70796cf281.jpg"/>
  <manifest:file-entry manifest:media-type="image/jpeg" manifest:full-path="Pictures/2588c89f0c6966920619cac58cb0923b.jpg"/>
  <manifest:file-entry manifest:media-type="image/jpeg" manifest:full-path="Pictures/9c254fed6d72ccfa273949aaf32fba89.jpg"/>
  <manifest:file-entry manifest:media-type="image/jpeg" manifest:full-path="Pictures/6e0bc9bada9ceefc1e651f6f6a31c007.jpg"/>
  <manifest:file-entry manifest:media-type="image/jpeg" manifest:full-path="Pictures/8aaae85501bcd54260fb5f9c0c920990.jpg"/>
  <manifest:file-entry manifest:media-type="image/jpeg" manifest:full-path="Pictures/617f6c1092f0bb6be25924835a5192fb.jpg"/>
  <manifest:file-entry manifest:media-type="image/jpeg" manifest:full-path="Pictures/ef3bbe08eeb67c49dd5917334e7b3b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signature"/><text:bookmark-start text:name="__RefHeading___gerer-sa-signature-sur-thunderbird_1"/><text:bookmark-start text:name="gerer-sa-signature-sur-thunderbird"/>Gérer sa signature sur Thunderbird<text:bookmark-end text:name="__RefHeading___gerer-sa-signature-sur-thunderbird_1"/><text:bookmark-end text:name="gerer-sa-signature-sur-thunderbird"/></text:h>
      <text:list text:style-name="Numbering_20_1" text:continue-numbering="false">
        <text:list-item>
          <text:p text:style-name="Numbering_20_1_Content_First"> Ouvrez une fenêtre avec <text:span text:style-name="Strong_20_Emphasis">Écrire</text:span> (ou de la façon que vous préférez) comme si vous alliez écrire un nouveau message à un destinataire<text:line-break/><draw:frame draw:style-name="media" draw:name="0" text:anchor-type="as-char" draw:z-index="0" svg:width="17.647708333333cm" style:rel-width="100%" svg:height="10.080625cm" style:rel-height="scale"><draw:image xlink:href="Pictures/1ed99e99bf6459a584922b70796cf281.jpg" xlink:type="simple" xlink:show="embed" xlink:actuate="onLoad"/></draw:frame></text:p>
        </text:list-item>
        <text:list-item>
          <text:p text:style-name="Numbering_20_1_Content"> <text:span text:style-name="Strong_20_Emphasis">Utilisez l'éditeur</text:span> de contenu (avec les polices / tailles / couleurs etc…) jusqu'à obtenir la signature que vous souhaitez</text:p>
        </text:list-item>
        <text:list-item>
          <text:p text:style-name="Numbering_20_1_Content"> <text:span text:style-name="Strong_20_Emphasis">Sélectionner</text:span> la partie contenant la signature<text:line-break/><draw:frame draw:style-name="media" draw:name="1" text:anchor-type="as-char" draw:z-index="1" svg:width="23.521458333333cm" style:rel-width="100%" svg:height="13.440833333333cm" style:rel-height="scale"><draw:image xlink:href="Pictures/2588c89f0c6966920619cac58cb0923b.jpg" xlink:type="simple" xlink:show="embed" xlink:actuate="onLoad"/></draw:frame></text:p>
        </text:list-item>
        <text:list-item>
          <text:p text:style-name="Numbering_20_1_Content"> Faites <text:span text:style-name="Strong_20_Emphasis">Insérer</text:span> puis <text:span text:style-name="Strong_20_Emphasis">HTML</text:span><text:line-break/><draw:frame draw:style-name="media" draw:name="2" text:anchor-type="as-char" draw:z-index="2" svg:width="23.759583333333cm" style:rel-width="100%" svg:height="14.2875cm" style:rel-height="scale"><draw:image xlink:href="Pictures/9c254fed6d72ccfa273949aaf32fba89.jpg" xlink:type="simple" xlink:show="embed" xlink:actuate="onLoad"/></draw:frame></text:p>
        </text:list-item>
        <text:list-item>
          <text:p text:style-name="Numbering_20_1_Content"> Vous obtenez le code brut résultat de votre édition, <text:span text:style-name="Strong_20_Emphasis">vérifiez les chemins vers les images</text:span> (si votre signature est partagée il faut que le chemin soit accessible de la même façon par tous les utilisateurs concernés). Le chemin peut être <text:span text:style-name="Strong_20_Emphasis">local</text:span> (ex: <text:span text:style-name="Strong_20_Emphasis">file://C/Documents and Settings/...</text:span>) ou <text:span text:style-name="Strong_20_Emphasis">distant</text:span> (ex: <text:span text:style-name="Strong_20_Emphasis">http://mondomaine.com/image.jpg</text:span>), en cas de doute consultez-nous.<text:line-break/><draw:frame draw:style-name="media" draw:name="3" text:anchor-type="as-char" draw:z-index="3" svg:width="23.759583333333cm" style:rel-width="100%" svg:height="14.2875cm" style:rel-height="scale"><draw:image xlink:href="Pictures/6e0bc9bada9ceefc1e651f6f6a31c007.jpg" xlink:type="simple" xlink:show="embed" xlink:actuate="onLoad"/></draw:frame></text:p>
        </text:list-item>
        <text:list-item>
          <text:p text:style-name="Numbering_20_1_Content"> <text:span text:style-name="Strong_20_Emphasis">Sélectionnez</text:span> ensuite le code HTML puis <text:span text:style-name="Strong_20_Emphasis">copiez</text:span> ce code dans le presse-papier (<text:span text:style-name="Strong_20_Emphasis">Ctrl+C</text:span>)<text:line-break/><draw:frame draw:style-name="media" draw:name="4" text:anchor-type="as-char" draw:z-index="4" svg:width="23.759583333333cm" style:rel-width="100%" svg:height="14.2875cm" style:rel-height="scale"><draw:image xlink:href="Pictures/8aaae85501bcd54260fb5f9c0c920990.jpg" xlink:type="simple" xlink:show="embed" xlink:actuate="onLoad"/></draw:frame></text:p>
        </text:list-item>
        <text:list-item>
          <text:p text:style-name="Numbering_20_1_Content"> Cliquez sur <text:span text:style-name="Strong_20_Emphasis">Annuler</text:span></text:p>
        </text:list-item>
        <text:list-item>
          <text:p text:style-name="Numbering_20_1_Content"> Allez dans les <text:span text:style-name="Strong_20_Emphasis">paramètres de votre compte</text:span> de messagerie<text:line-break/><draw:frame draw:style-name="media" draw:name="5" text:anchor-type="as-char" draw:z-index="5" svg:width="27.331458333333cm" style:rel-width="100%" svg:height="18.176875cm" style:rel-height="scale"><draw:image xlink:href="Pictures/617f6c1092f0bb6be25924835a5192fb.jpg" xlink:type="simple" xlink:show="embed" xlink:actuate="onLoad"/></draw:frame></text:p>
        </text:list-item>
        <text:list-item>
          <text:p text:style-name="Numbering_20_1_Content"> <text:span text:style-name="Strong_20_Emphasis">Cochez</text:span> la case <text:span text:style-name="Strong_20_Emphasis">Utiliser HTML</text:span> puis <text:span text:style-name="Strong_20_Emphasis">collez</text:span> le contenu du presse-papier (<text:span text:style-name="Strong_20_Emphasis">Ctrl+V</text:span>)<text:line-break/><draw:frame draw:style-name="media" draw:name="6" text:anchor-type="as-char" draw:z-index="6" svg:width="27.331458333333cm" style:rel-width="100%" svg:height="18.176875cm" style:rel-height="scale"><draw:image xlink:href="Pictures/ef3bbe08eeb67c49dd5917334e7b3b31.jpg" xlink:type="simple" xlink:show="embed" xlink:actuate="onLoad"/></draw:frame></text:p>
        </text:list-item>
        <text:list-item>
          <text:p text:style-name="Numbering_20_1_Content_Last"> <text:span text:style-name="Strong_20_Emphasis">Validez</text:span> par <text:span text:style-name="Strong_20_Emphasis">OK</text:span> puis vérifiez que votre signature apparait comme vous le souhaitez dans un nouveau mess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signature</dc:title>
  </office:meta>
</office:document-meta>
</file>