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671192ce01546bd9065c24e530acec3.jpg"/>
  <manifest:file-entry manifest:media-type="image/jpeg" manifest:full-path="Pictures/d652bf53b2b1f6a01b6186cbc6fab84c.jpg"/>
  <manifest:file-entry manifest:media-type="image/jpeg" manifest:full-path="Pictures/07166cc7a68077436f8b88b9e5f49585.jpg"/>
  <manifest:file-entry manifest:media-type="image/jpeg" manifest:full-path="Pictures/4c09e28c9d555ec42f311808ed34bf54.jpg"/>
  <manifest:file-entry manifest:media-type="image/jpeg" manifest:full-path="Pictures/ce59e447faee2488ad4933a9e443d778.jpg"/>
  <manifest:file-entry manifest:media-type="image/jpeg" manifest:full-path="Pictures/288efee501a484296a6ba8ccaaf7b311.jpg"/>
  <manifest:file-entry manifest:media-type="image/jpeg" manifest:full-path="Pictures/ca3b86ca16fe54ca9af701a34cd3515f.jpg"/>
  <manifest:file-entry manifest:media-type="image/jpeg" manifest:full-path="Pictures/5df445f2e94d4bca26c8d0a72d5cd5b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ssagerie:webmail:message_absence"/><text:bookmark-start text:name="__RefHeading___gerer-votre-message-d-absence-via-le-webmail_1"/><text:bookmark-start text:name="gerer-votre-message-d-absence-via-le-webmail"/>Gérer votre message d'absence via le Webmail<text:bookmark-end text:name="__RefHeading___gerer-votre-message-d-absence-via-le-webmail_1"/><text:bookmark-end text:name="gerer-votre-message-d-absence-via-le-webmail"/></text:h>
      <text:p text:style-name="Text_20_body"><draw:frame draw:style-name="PluginODTAutoStyle_Frame_1_text_frame" draw:name="Frame1" text:anchor-type="paragraph" svg:width="337.323pt" draw:z-index="0" svg:min-height="1cm"><draw:text-box><table:table table:style-name="Table"><table:table-column table:style-name="odt_auto_style_table_column_1_1"/><table:table-row><table:table-cell office:value-type="string" table:style-name="tablecell"><text:p text:style-name="tablealignleft">Cette procédure contient l'activation et la désactivation du message d'absence, n'oubliez pas de le désactiver à votre retour</text:p></table:table-cell></table:table-row></table:table></draw:text-box></draw:frame></text:p>
      <text:p text:style-name="Text_20_body">Très peu de logiciels sont capables de gérer le protocole qui permet de paramétrer le message d'absence à distance (Sieve), il est donc beaucoup plus simple et habituel de le faire directement sur le Webmail, même si vous utilisez normalement un logiciel de messagerie installé sur votre poste.</text:p>
      <text:h text:style-name="Heading_20_3" text:outline-level="3"><text:bookmark-start text:name="__RefHeading___parametrage-et-activation_2"/><text:bookmark-start text:name="parametrage-et-activation"/>Paramétrage et activation<text:bookmark-end text:name="__RefHeading___parametrage-et-activation_2"/><text:bookmark-end text:name="parametrage-et-activation"/></text:h>
      <text:list text:style-name="Numbering_20_1" text:continue-numbering="false">
        <text:list-item>
          <text:p text:style-name="Numbering_20_1_Content_First"> Connectez-vous au Webmail selon la procédure décrite dans la page <text:a xlink:type="simple" xlink:href="https://wiki.emisfr.com/messagerie/webmail/connexion" text:style-name="Internet_20_link" text:visited-style-name="Visited_20_Internet_20_Link"> Connexion au Webmail</text:a></text:p>
        </text:list-item>
        <text:list-item>
          <text:p text:style-name="Numbering_20_1_Content"> Allez dans le menu <text:span text:style-name="Strong_20_Emphasis">Courrier</text:span> puis sur <text:span text:style-name="Strong_20_Emphasis">Filtres</text:span><text:line-break/><draw:frame draw:style-name="media" draw:name="0" text:anchor-type="as-char" draw:z-index="0" svg:width="19.446875cm" style:rel-width="100%" svg:height="3.6247916666667cm" style:rel-height="scale"><draw:image xlink:href="Pictures/9671192ce01546bd9065c24e530acec3.jpg" xlink:type="simple" xlink:show="embed" xlink:actuate="onLoad"/></draw:frame></text:p>
        </text:list-item>
        <text:list-item>
          <text:p text:style-name="Numbering_20_1_Content"> Puis dans la liste de filtres à gauche, choisissez <text:span text:style-name="Strong_20_Emphasis">Absences</text:span><text:line-break/><draw:frame draw:style-name="media" draw:name="1" text:anchor-type="as-char" draw:z-index="1" svg:width="7.699375cm" svg:height="7.6464583333333cm"><draw:image xlink:href="Pictures/d652bf53b2b1f6a01b6186cbc6fab84c.jpg" xlink:type="simple" xlink:show="embed" xlink:actuate="onLoad"/></draw:frame></text:p>
        </text:list-item>
        <text:list-item>
          <text:p text:style-name="Numbering_20_1_Content"> Saisissez ensuite la <text:span text:style-name="Strong_20_Emphasis">date de début</text:span> puis la <text:span text:style-name="Strong_20_Emphasis">date de fin</text:span>, ensuite le <text:span text:style-name="Strong_20_Emphasis">sujet</text:span> et enfin la <text:span text:style-name="Strong_20_Emphasis">raison</text:span><text:line-break/><draw:frame draw:style-name="media" draw:name="2" text:anchor-type="as-char" draw:z-index="2" svg:width="15.769166666667cm" svg:height="11.403541666667cm"><draw:image xlink:href="Pictures/07166cc7a68077436f8b88b9e5f49585.jpg" xlink:type="simple" xlink:show="embed" xlink:actuate="onLoad"/></draw:frame></text:p>
        </text:list-item>
        <text:list-item>
          <text:p text:style-name="Numbering_20_1_Content"> <text:span text:style-name="Strong_20_Emphasis"><text:span text:style-name="Emphasis"><text:span text:style-name="underline">Si besoin</text:span></text:span></text:span> vous pouvez aller dans l'onglet <text:span text:style-name="Strong_20_Emphasis">Paramètres avancés</text:span>. Cela permet de régler des adresses supplémentaires pour lesquelles le message est envoyé (si vous avez plusieurs identités) dans <text:span text:style-name="Strong_20_Emphasis">Mes adresses de courriel</text:span>, le reste des options est explicite<text:line-break/><draw:frame draw:style-name="media" draw:name="3" text:anchor-type="as-char" draw:z-index="3" svg:width="15.160625cm" svg:height="14.869583333333cm"><draw:image xlink:href="Pictures/4c09e28c9d555ec42f311808ed34bf54.jpg" xlink:type="simple" xlink:show="embed" xlink:actuate="onLoad"/></draw:frame></text:p>
        </text:list-item>
        <text:list-item>
          <text:p text:style-name="Numbering_20_1_Content"> Cliquez ensuite sur <text:span text:style-name="Strong_20_Emphasis">Sauvegarder et Activer</text:span><text:line-break/><draw:frame draw:style-name="media" draw:name="4" text:anchor-type="as-char" draw:z-index="4" svg:width="15.107708333333cm" svg:height="11.509375cm"><draw:image xlink:href="Pictures/ce59e447faee2488ad4933a9e443d778.jpg" xlink:type="simple" xlink:show="embed" xlink:actuate="onLoad"/></draw:frame></text:p>
        </text:list-item>
        <text:list-item>
          <text:p text:style-name="Numbering_20_1_Content"> Vous verrez une notification de confirmation et de prise en compte.<text:line-break/><draw:frame draw:style-name="media" draw:name="5" text:anchor-type="as-char" draw:z-index="5" svg:width="9.286875cm" svg:height="2.5929166666667cm"><draw:image xlink:href="Pictures/288efee501a484296a6ba8ccaaf7b311.jpg" xlink:type="simple" xlink:show="embed" xlink:actuate="onLoad"/></draw:frame></text:p>
        </text:list-item>
        <text:list-item>
          <text:p text:style-name="Numbering_20_1_Content_Last"> Lorsque vous retournez à la liste des filtres vous verrez que la règle <text:span text:style-name="Strong_20_Emphasis">Absence</text:span> est activée<text:line-break/><draw:frame draw:style-name="media" draw:name="6" text:anchor-type="as-char" draw:z-index="6" svg:width="8.6783333333333cm" svg:height="2.9897916666667cm"><draw:image xlink:href="Pictures/ca3b86ca16fe54ca9af701a34cd3515f.jpg" xlink:type="simple" xlink:show="embed" xlink:actuate="onLoad"/></draw:frame></text:p>
        </text:list-item>
      </text:list>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La règle d'absence ne sera effective que pendant la période indiquée, il est donc possible de la paramétrer par anticipation. Elle ne s'active plus une fois la date de fin dépassée, toutefois pour éviter des traitements inutiles nous vous conseillons de la désactiver ensuite comme décrit dans le paragraphe suivant.</text:p></table:table-cell></table:table-row></table:table></draw:text-box></draw:frame></text:p>
      <text:h text:style-name="Heading_20_3" text:outline-level="3"><text:bookmark-start text:name="__RefHeading___desactivation_3"/><text:bookmark-start text:name="desactivation"/>Désactivation<text:bookmark-end text:name="__RefHeading___desactivation_3"/><text:bookmark-end text:name="desactivation"/></text:h>
      <text:list text:style-name="Numbering_20_1" text:continue-numbering="false">
        <text:list-item>
          <text:p text:style-name="Numbering_20_1_Content_First"> Connectez-vous au Webmail selon la procédure décrite dans la page <text:a xlink:type="simple" xlink:href="https://wiki.emisfr.com/messagerie/webmail/connexion" text:style-name="Internet_20_link" text:visited-style-name="Visited_20_Internet_20_Link"> Connexion au Webmail</text:a></text:p>
        </text:list-item>
        <text:list-item>
          <text:p text:style-name="Numbering_20_1_Content"> Allez dans le menu <text:span text:style-name="Strong_20_Emphasis">Courrier</text:span> puis sur <text:span text:style-name="Strong_20_Emphasis">Filtres</text:span><text:line-break/><draw:frame draw:style-name="media" draw:name="7" text:anchor-type="as-char" draw:z-index="7" svg:width="19.446875cm" style:rel-width="100%" svg:height="3.6247916666667cm" style:rel-height="scale"><draw:image xlink:href="Pictures/9671192ce01546bd9065c24e530acec3.jpg" xlink:type="simple" xlink:show="embed" xlink:actuate="onLoad"/></draw:frame></text:p>
        </text:list-item>
        <text:list-item>
          <text:p text:style-name="Numbering_20_1_Content"> Sur la liste des filtres, cliquez sur la <text:span text:style-name="Strong_20_Emphasis">coche (✔)</text:span> à côté  <text:span text:style-name="Strong_20_Emphasis">Absence</text:span><text:line-break/><draw:frame draw:style-name="media" draw:name="8" text:anchor-type="as-char" draw:z-index="8" svg:width="8.6783333333333cm" svg:height="2.9897916666667cm"><draw:image xlink:href="Pictures/ca3b86ca16fe54ca9af701a34cd3515f.jpg" xlink:type="simple" xlink:show="embed" xlink:actuate="onLoad"/></draw:frame></text:p>
        </text:list-item>
        <text:list-item>
          <text:p text:style-name="Numbering_20_1_Content_Last"> La règle apparait désormais désactivée et une notification de confirmation apparait<text:line-break/><draw:frame draw:style-name="media" draw:name="9" text:anchor-type="as-char" draw:z-index="9" svg:width="21.351875cm" style:rel-width="100%" svg:height="4.60375cm" style:rel-height="scale"><draw:image xlink:href="Pictures/5df445f2e94d4bca26c8d0a72d5cd5b0.jpg" xlink:type="simple" xlink:show="embed" xlink:actuate="onLoad"/></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essagerie:webmail:message_absence</dc:title>
  </office:meta>
</office:document-meta>
</file>